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Helvetica1" svg:font-family="Helvetic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Cambria" fo:font-size="10pt" fo:language="it" fo:country="IT" style:font-name-asian="Times New Roman1" style:font-size-asian="10pt" style:font-name-complex="Times New Roman1" style:font-size-complex="10pt"/>
    </style:style>
    <style:style style:name="P2" style:family="paragraph" style:parent-style-name="Standard">
      <style:text-properties style:font-name="Cambria" fo:font-size="10pt" fo:language="it" fo:country="IT" fo:font-weight="bold" style:font-name-asian="Helvetica1" style:font-size-asian="10pt" style:font-weight-asian="bold" style:font-name-complex="Helvetica1" style:font-size-complex="10pt" style:font-weight-complex="bold"/>
    </style:style>
    <style:style style:name="P3" style:family="paragraph" style:parent-style-name="Standard">
      <style:paragraph-properties fo:line-height="115%"/>
      <style:text-properties style:font-name="Cambria" fo:font-size="10pt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P4" style:family="paragraph" style:parent-style-name="Standard"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5" style:family="paragraph" style:parent-style-name="Standard">
      <style:paragraph-properties fo:line-height="115%" fo:text-align="justify" style:justify-single-word="false"/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6" style:family="paragraph" style:parent-style-name="Standard">
      <style:text-properties style:font-name="Cambria" fo:font-size="12pt" fo:language="it" fo:country="IT" fo:font-style="italic" fo:font-weight="bold" style:font-name-asian="Helvetica1" style:font-size-asian="12pt" style:font-style-asian="italic" style:font-weight-asian="bold" style:font-name-complex="Helvetica1" style:font-size-complex="12pt" style:font-weight-complex="bold"/>
    </style:style>
    <style:style style:name="P7" style:family="paragraph" style:parent-style-name="Standard">
      <style:paragraph-properties fo:line-height="115%"/>
      <style:text-properties style:font-name="Cambria" fo:language="it" fo:country="IT" fo:font-weight="bold" style:font-name-asian="Helvetica1" style:font-weight-asian="bold" style:font-name-complex="Helvetica1" style:font-weight-complex="bold"/>
    </style:style>
    <style:style style:name="P8" style:family="paragraph" style:parent-style-name="Standard">
      <style:paragraph-properties fo:margin-left="0.196cm" fo:margin-right="0cm" fo:margin-top="0.363cm" fo:margin-bottom="0cm" fo:text-align="justify" style:justify-single-word="false" fo:text-indent="0cm" style:auto-text-indent="false"/>
    </style:style>
    <style:style style:name="P9" style:family="paragraph" style:parent-style-name="Standard">
      <style:paragraph-properties fo:margin-left="2.805cm" fo:margin-right="0cm" fo:margin-top="0.042cm" fo:margin-bottom="0cm" fo:text-indent="0cm" style:auto-text-indent="false"/>
    </style:style>
    <style:style style:name="P10" style:family="paragraph" style:parent-style-name="Standard">
      <style:paragraph-properties fo:margin-left="0.198cm" fo:margin-right="0cm" fo:line-height="115%" fo:text-indent="0cm" style:auto-text-indent="false"/>
      <style:text-properties style:font-name="Cambria" fo:font-size="12pt" style:font-name-asian="Helvetica1" style:font-size-asian="12pt" style:font-name-complex="Helvetica1" style:font-size-complex="12pt"/>
    </style:style>
    <style:style style:name="P11" style:family="paragraph" style:parent-style-name="Standard">
      <style:paragraph-properties fo:margin-left="0.198cm" fo:margin-right="0.399cm" fo:line-height="115%" fo:text-align="justify" style:justify-single-word="false" fo:text-indent="0cm" style:auto-text-indent="false"/>
    </style:style>
    <style:style style:name="P12" style:family="paragraph" style:parent-style-name="Standard">
      <style:paragraph-properties fo:margin-left="7.225cm" fo:margin-right="7.426cm" fo:line-height="115%" fo:text-align="center" style:justify-single-word="false" fo:text-indent="0cm" style:auto-text-indent="false"/>
    </style:style>
    <style:style style:name="P13" style:family="paragraph" style:parent-style-name="Standard">
      <style:paragraph-properties fo:margin-left="0.196cm" fo:margin-right="0.206cm" fo:line-height="115%" fo:text-align="justify" style:justify-single-word="false" fo:text-indent="0cm" style:auto-text-indent="false"/>
    </style:style>
    <style:style style:name="P14" style:family="paragraph" style:parent-style-name="Standard">
      <style:paragraph-properties fo:margin-top="0.016cm" fo:margin-bottom="0cm" fo:line-height="115%"/>
      <style:text-properties style:font-name="Cambria" fo:font-size="10pt" fo:language="it" fo:country="IT" style:font-name-asian="Helvetica1" style:font-size-asian="10pt" style:font-name-complex="Helvetica1" style:font-size-complex="10pt"/>
    </style:style>
    <style:style style:name="P15" style:family="paragraph" style:parent-style-name="Standard">
      <style:paragraph-properties fo:margin-left="0.196cm" fo:margin-right="-0.053cm" fo:line-height="115%" fo:text-align="justify" style:justify-single-word="false" fo:text-indent="0cm" style:auto-text-indent="false">
        <style:tab-stops>
          <style:tab-stop style:position="18.45cm"/>
        </style:tab-stops>
      </style:paragraph-properties>
    </style:style>
    <style:style style:name="P16" style:family="paragraph" style:parent-style-name="Standard">
      <style:paragraph-properties fo:margin-top="0.014cm" fo:margin-bottom="0cm" fo:line-height="115%">
        <style:tab-stops>
          <style:tab-stop style:position="18.45cm"/>
        </style:tab-stops>
      </style:paragraph-properties>
      <style:text-properties style:font-name="Cambria" fo:font-size="8pt" fo:language="it" fo:country="IT" fo:font-weight="bold" style:font-name-asian="Helvetica1" style:font-size-asian="8pt" style:font-weight-asian="bold" style:font-name-complex="Helvetica1" style:font-size-complex="8pt" style:font-weight-complex="bold"/>
    </style:style>
    <style:style style:name="P17" style:family="paragraph" style:parent-style-name="Standard">
      <style:paragraph-properties fo:margin-top="0.004cm" fo:margin-bottom="0cm" fo:line-height="115%"/>
      <style:text-properties style:font-name="Cambria" fo:font-size="9pt" fo:language="it" fo:country="IT" fo:font-weight="bold" style:font-name-asian="Helvetica1" style:font-size-asian="9pt" style:font-weight-asian="bold" style:font-name-complex="Helvetica1" style:font-size-complex="9pt" style:font-weight-complex="bold"/>
    </style:style>
    <style:style style:name="P18" style:family="paragraph" style:parent-style-name="Standard">
      <style:paragraph-properties fo:margin-top="0.004cm" fo:margin-bottom="0cm" fo:line-height="115%"/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19" style:family="paragraph" style:parent-style-name="Standard">
      <style:paragraph-properties fo:margin-left="0.833cm" fo:margin-right="0cm" fo:line-height="115%" fo:text-indent="0cm" style:auto-text-indent="false"/>
      <style:text-properties style:font-name="Cambria" fo:language="it" fo:country="IT" style:font-name-asian="Helvetica1" style:font-name-complex="Helvetica1"/>
    </style:style>
    <style:style style:name="P20" style:family="paragraph" style:parent-style-name="Standard">
      <style:paragraph-properties fo:margin-left="0.833cm" fo:margin-right="0cm" fo:line-height="115%" fo:text-indent="0cm" style:auto-text-indent="false"/>
    </style:style>
    <style:style style:name="P21" style:family="paragraph" style:parent-style-name="Standard">
      <style:paragraph-properties fo:margin-top="0.019cm" fo:margin-bottom="0cm" fo:line-height="115%"/>
      <style:text-properties style:font-name="Cambria" fo:font-size="12pt" fo:language="it" fo:country="IT" fo:font-weight="bold" style:font-name-asian="Helvetica1" style:font-size-asian="12pt" style:font-weight-asian="bold" style:font-name-complex="Helvetica1" style:font-size-complex="12pt" style:font-weight-complex="bold"/>
    </style:style>
    <style:style style:name="P22" style:family="paragraph" style:parent-style-name="Standard">
      <style:paragraph-properties fo:margin-top="0.002cm" fo:margin-bottom="0cm" fo:line-height="115%"/>
      <style:text-properties style:font-name="Cambria" fo:font-size="10pt" fo:font-weight="bold" style:font-name-asian="Helvetica1" style:font-size-asian="10pt" style:font-weight-asian="bold" style:font-name-complex="Helvetica1" style:font-size-complex="10pt" style:font-weight-complex="bold"/>
    </style:style>
    <style:style style:name="P23" style:family="paragraph" style:parent-style-name="Standard">
      <style:paragraph-properties fo:margin-left="0.781cm" fo:margin-right="0.176cm" fo:line-height="115%" fo:text-align="justify" style:justify-single-word="false" fo:text-indent="0.097cm" style:auto-text-indent="false"/>
    </style:style>
    <style:style style:name="P24" style:family="paragraph" style:parent-style-name="Standard">
      <style:paragraph-properties fo:margin-top="0.005cm" fo:margin-bottom="0cm" fo:line-height="115%"/>
      <style:text-properties style:font-name="Cambria" fo:font-size="9.5pt" fo:language="it" fo:country="IT" fo:font-style="italic" fo:font-weight="bold" style:font-name-asian="Helvetica1" style:font-size-asian="9.5pt" style:font-style-asian="italic" style:font-weight-asian="bold" style:font-name-complex="Helvetica1" style:font-size-complex="9.5pt" style:font-weight-complex="bold"/>
    </style:style>
    <style:style style:name="P25" style:family="paragraph" style:parent-style-name="Standard">
      <style:paragraph-properties fo:margin-top="0.145cm" fo:margin-bottom="0cm" fo:line-height="115%" fo:text-align="justify" style:justify-single-word="false">
        <style:tab-stops>
          <style:tab-stop style:position="7.641cm"/>
        </style:tab-stops>
      </style:paragraph-properties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26" style:family="paragraph" style:parent-style-name="List_20_Paragraph">
      <style:text-properties style:font-name="Cambria" fo:letter-spacing="-0.002cm" fo:language="it" fo:country="IT"/>
    </style:style>
    <style:style style:name="P27" style:family="paragraph" style:parent-style-name="List_20_Paragraph">
      <style:paragraph-properties fo:text-align="justify" style:justify-single-word="false"/>
      <style:text-properties style:font-name="Cambria" fo:letter-spacing="-0.002cm" fo:language="it" fo:country="IT"/>
    </style:style>
    <style:style style:name="P28" style:family="paragraph" style:parent-style-name="List_20_Paragraph">
      <style:paragraph-properties fo:margin-left="1.466cm" fo:margin-right="0cm" fo:line-height="115%" fo:text-align="justify" style:justify-single-word="false" fo:text-indent="0cm" style:auto-text-indent="false"/>
      <style:text-properties style:font-name="Cambria" fo:font-size="12pt" fo:letter-spacing="-0.002cm" fo:language="it" fo:country="IT" fo:font-weight="bold" style:font-size-asian="12pt" style:font-weight-asian="bold" style:font-size-complex="12pt"/>
    </style:style>
    <style:style style:name="P29" style:family="paragraph" style:parent-style-name="List_20_Paragraph">
      <style:paragraph-properties fo:margin-left="1.466cm" fo:margin-right="0cm" fo:line-height="115%" fo:text-align="justify" style:justify-single-word="false" fo:text-indent="0cm" style:auto-text-indent="false"/>
    </style:style>
    <style:style style:name="P30" style:family="paragraph" style:parent-style-name="List_20_Paragraph">
      <style:paragraph-properties fo:margin-left="1.466cm" fo:margin-right="0cm" fo:margin-top="0.009cm" fo:margin-bottom="0cm" fo:line-height="115%" fo:text-indent="0cm" style:auto-text-indent="false"/>
      <style:text-properties style:font-name="Cambria" fo:font-size="12pt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1" style:family="paragraph" style:parent-style-name="List_20_Paragraph">
      <style:paragraph-properties fo:margin-left="1.466cm" fo:margin-right="0cm" fo:margin-top="0.145cm" fo:margin-bottom="0cm" fo:line-height="115%" fo:text-align="justify" style:justify-single-word="false" fo:text-indent="0cm" style:auto-text-indent="false">
        <style:tab-stops>
          <style:tab-stop style:position="7.641cm"/>
        </style:tab-stops>
      </style:paragraph-properties>
      <style:text-properties style:font-name="Cambria" fo:font-size="12pt" fo:language="it" fo:country="IT" style:font-size-asian="12pt" style:font-size-complex="12pt"/>
    </style:style>
    <style:style style:name="P32" style:family="paragraph" style:parent-style-name="List_20_Paragraph">
      <style:paragraph-properties fo:margin-left="1.466cm" fo:margin-right="0cm" fo:margin-top="0.145cm" fo:margin-bottom="0cm" fo:line-height="115%" fo:text-align="justify" style:justify-single-word="false" fo:text-indent="0cm" style:auto-text-indent="false">
        <style:tab-stops>
          <style:tab-stop style:position="7.641cm"/>
        </style:tab-stops>
      </style:paragraph-properties>
    </style:style>
    <style:style style:name="P33" style:family="paragraph" style:parent-style-name="List_20_Paragraph">
      <style:paragraph-properties fo:margin-left="1.466cm" fo:margin-right="0.176cm" fo:line-height="115%" fo:text-indent="0cm" style:auto-text-indent="false"/>
      <style:text-properties style:font-name="Cambria" fo:letter-spacing="-0.002cm" fo:language="it" fo:country="IT"/>
    </style:style>
    <style:style style:name="P34" style:family="paragraph" style:parent-style-name="List_20_Paragraph">
      <style:paragraph-properties fo:margin-left="2.431cm" fo:margin-right="0cm" fo:line-height="115%" fo:text-indent="0cm" style:auto-text-indent="false">
        <style:tab-stops>
          <style:tab-stop style:position="10.063cm"/>
        </style:tab-stops>
      </style:paragraph-properties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35" style:family="paragraph" style:parent-style-name="List_20_Paragraph">
      <style:paragraph-properties fo:margin-left="1.466cm" fo:margin-right="0.399cm" fo:line-height="115%" fo:text-align="justify" style:justify-single-word="false" fo:text-indent="0cm" style:auto-text-indent="false"/>
    </style:style>
    <style:style style:name="P36" style:family="paragraph" style:parent-style-name="Titolo_20_31">
      <style:paragraph-properties fo:line-height="115%" fo:text-align="justify" style:justify-single-word="false"/>
    </style:style>
    <style:style style:name="P37" style:family="paragraph" style:parent-style-name="Titolo_20_31">
      <style:paragraph-properties fo:margin-left="0cm" fo:margin-right="0cm" fo:margin-top="0.139cm" fo:margin-bottom="0cm" fo:line-height="115%" fo:text-indent="0cm" style:auto-text-indent="false"/>
      <style:text-properties style:font-name="Cambria" fo:language="it" fo:country="IT"/>
    </style:style>
    <style:style style:name="P38" style:family="paragraph" style:parent-style-name="Standard" style:master-page-name="Standard">
      <style:paragraph-properties fo:margin-top="0.007cm" fo:margin-bottom="0cm" style:page-number="auto"/>
      <style:text-properties style:font-name="Cambria" fo:font-size="3.5pt" style:font-name-asian="Times New Roman1" style:font-size-asian="3.5pt" style:font-name-complex="Times New Roman1" style:font-size-complex="3.5pt"/>
    </style:style>
    <style:style style:name="P39" style:family="paragraph" style:parent-style-name="Standard">
      <style:paragraph-properties fo:margin-left="11.43cm" fo:margin-right="0cm" fo:text-indent="0cm" style:auto-text-indent="false"/>
      <style:text-properties style:font-name="Cambria" fo:font-size="10pt" fo:language="it" fo:country="IT" fo:font-weight="bold" style:font-name-asian="Times New Roman1" style:font-size-asian="10pt" style:font-weight-asian="bold" style:font-name-complex="Times New Roman1" style:font-size-complex="10pt"/>
    </style:style>
    <style:style style:name="P40" style:family="paragraph" style:parent-style-name="Standard">
      <style:text-properties style:font-name="Cambria" fo:font-size="10pt" fo:language="it" fo:country="IT" fo:font-weight="bold" style:font-name-asian="Times New Roman1" style:font-size-asian="10pt" style:font-weight-asian="bold" style:font-name-complex="Times New Roman1" style:font-size-complex="10pt"/>
    </style:style>
    <style:style style:name="P41" style:family="paragraph" style:parent-style-name="Standard">
      <style:paragraph-properties fo:margin-left="2.805cm" fo:margin-right="0cm" fo:margin-top="0.042cm" fo:margin-bottom="0cm" fo:text-indent="0cm" style:auto-text-indent="false"/>
      <style:text-properties style:font-name="Cambria" fo:font-size="10pt" fo:language="it" fo:country="IT" fo:font-weight="bold" style:font-name-asian="Helvetica1" style:font-size-asian="10pt" style:font-weight-asian="bold" style:font-name-complex="Helvetica1" style:font-size-complex="10pt"/>
    </style:style>
    <style:style style:name="P42" style:family="paragraph" style:parent-style-name="Standard" style:master-page-name="">
      <style:paragraph-properties fo:margin-left="1.157cm" fo:margin-right="0cm" fo:margin-top="0.042cm" fo:margin-bottom="0cm" fo:text-align="justify" style:justify-single-word="false" fo:orphans="2" fo:widows="2" fo:text-indent="-0.085cm" style:auto-text-indent="false" style:page-number="auto" style:writing-mode="lr-tb"/>
      <style:text-properties style:font-name="Cambria" fo:font-size="10pt" fo:language="it" fo:country="IT" fo:font-weight="bold" style:font-name-asian="Helvetica1" style:font-size-asian="10pt" style:font-weight-asian="bold" style:font-name-complex="Helvetica1" style:font-size-complex="10pt"/>
    </style:style>
    <style:style style:name="P43" style:family="paragraph" style:parent-style-name="Standard" style:master-page-name="">
      <style:paragraph-properties fo:margin-left="8.158cm" fo:margin-right="7.451cm" fo:line-height="115%" fo:text-align="center" style:justify-single-word="false" fo:orphans="2" fo:widows="2" fo:text-indent="-1.298cm" style:auto-text-indent="false" style:page-number="auto" style:writing-mode="lr-tb"/>
      <style:text-properties style:font-name="Cambria" fo:letter-spacing="-0.004cm" fo:language="it" fo:country="IT" fo:font-weight="bold" style:font-weight-asian="bold"/>
    </style:style>
    <style:style style:name="P44" style:family="paragraph" style:parent-style-name="Standard" style:list-style-name="WWNum5">
      <style:paragraph-properties fo:margin-left="0cm" fo:margin-right="0cm" fo:margin-top="0.157cm" fo:margin-bottom="0cm" fo:line-height="115%" fo:text-indent="-0.436cm" style:auto-text-indent="false">
        <style:tab-stops>
          <style:tab-stop style:position="3.136cm"/>
          <style:tab-stop style:position="17.919cm"/>
        </style:tab-stops>
      </style:paragraph-properties>
    </style:style>
    <style:style style:name="P45" style:family="paragraph" style:parent-style-name="Standard" style:list-style-name="WWNum4">
      <style:paragraph-properties fo:margin-top="0.298cm" fo:margin-bottom="0cm" fo:line-height="115%">
        <style:tab-stops>
          <style:tab-stop style:position="0.757cm"/>
        </style:tab-stops>
      </style:paragraph-properties>
    </style:style>
    <style:style style:name="P46" style:family="paragraph" style:parent-style-name="Standard">
      <style:paragraph-properties fo:margin-top="0.145cm" fo:margin-bottom="0cm" fo:line-height="115%" fo:text-align="justify" style:justify-single-word="false">
        <style:tab-stops>
          <style:tab-stop style:position="7.641cm"/>
        </style:tab-stops>
      </style:paragraph-properties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P47" style:family="paragraph" style:parent-style-name="Titolo_20_21" style:list-style-name="WWNum14">
      <style:paragraph-properties fo:margin-left="8.158cm" fo:margin-right="-0.053cm" fo:margin-top="0.175cm" fo:margin-bottom="0cm" fo:line-height="115%" fo:text-indent="0cm" style:auto-text-indent="false"/>
    </style:style>
    <style:style style:name="P48" style:family="paragraph" style:parent-style-name="Titolo_20_31" style:list-style-name="WWNum13">
      <style:paragraph-properties fo:margin-top="0.139cm" fo:margin-bottom="0cm" fo:line-height="115%" fo:text-align="justify" style:justify-single-word="false"/>
    </style:style>
    <style:style style:name="P49" style:family="paragraph" style:parent-style-name="Titolo_20_31" style:list-style-name="WWNum5">
      <style:paragraph-properties fo:margin-left="0.196cm" fo:margin-right="0cm" fo:line-height="115%" fo:text-indent="-0.436cm" style:auto-text-indent="false">
        <style:tab-stops>
          <style:tab-stop style:position="3.136cm"/>
          <style:tab-stop style:position="17.911cm"/>
        </style:tab-stops>
      </style:paragraph-properties>
    </style:style>
    <style:style style:name="P50" style:family="paragraph" style:parent-style-name="List_20_Paragraph" style:list-style-name="WWNum8">
      <style:paragraph-properties fo:line-height="115%">
        <style:tab-stops>
          <style:tab-stop style:position="10.063cm"/>
        </style:tab-stops>
      </style:paragraph-properties>
    </style:style>
    <style:style style:name="P51" style:family="paragraph" style:parent-style-name="List_20_Paragraph" style:list-style-name="WWNum10">
      <style:paragraph-properties fo:line-height="115%" fo:text-align="justify" style:justify-single-word="false"/>
    </style:style>
    <style:style style:name="P52" style:family="paragraph" style:parent-style-name="List_20_Paragraph" style:list-style-name="WWNum7">
      <style:paragraph-properties fo:margin-left="0cm" fo:margin-right="0.176cm" fo:line-height="115%" fo:text-align="justify" style:justify-single-word="false" fo:text-indent="0cm" style:auto-text-indent="false"/>
    </style:style>
    <style:style style:name="P53" style:family="paragraph" style:parent-style-name="List_20_Paragraph" style:list-style-name="WWNum7">
      <style:paragraph-properties fo:margin-left="0cm" fo:margin-right="0.176cm" fo:line-height="115%" fo:text-indent="0cm" style:auto-text-indent="false"/>
    </style:style>
    <style:style style:name="P54" style:family="paragraph" style:parent-style-name="List_20_Paragraph" style:list-style-name="WWNum7">
      <style:paragraph-properties fo:margin-left="0cm" fo:margin-right="0.176cm" fo:line-height="115%" fo:text-indent="0cm" style:auto-text-indent="false"/>
      <style:text-properties style:font-name="Cambria" fo:letter-spacing="-0.002cm" fo:language="it" fo:country="IT"/>
    </style:style>
    <style:style style:name="P55" style:family="paragraph" style:parent-style-name="List_20_Paragraph" style:list-style-name="WWNum7">
      <style:paragraph-properties fo:margin-left="0cm" fo:margin-right="0.176cm" fo:line-height="115%" fo:text-align="justify" style:justify-single-word="false" fo:text-indent="0cm" style:auto-text-indent="false"/>
      <style:text-properties style:font-name="Cambria" fo:letter-spacing="-0.002cm" fo:language="it" fo:country="IT"/>
    </style:style>
    <style:style style:name="P56" style:family="paragraph" style:parent-style-name="List_20_Paragraph" style:list-style-name="WWNum7">
      <style:paragraph-properties fo:margin-top="0.143cm" fo:margin-bottom="0cm" fo:line-height="115%" fo:text-align="justify" style:justify-single-word="false"/>
    </style:style>
    <style:style style:name="P57" style:family="paragraph" style:parent-style-name="List_20_Paragraph" style:list-style-name="WWNum10">
      <style:paragraph-properties fo:margin-top="0.019cm" fo:margin-bottom="0cm" fo:line-height="115%" fo:text-align="justify" style:justify-single-word="false"/>
    </style:style>
    <style:style style:name="P58" style:family="paragraph" style:parent-style-name="List_20_Paragraph" style:list-style-name="WWNum10">
      <style:paragraph-properties fo:margin-top="0.175cm" fo:margin-bottom="0cm" fo:line-height="115%"/>
    </style:style>
    <style:style style:name="T1" style:family="text">
      <style:text-properties style:font-name="Cambria" fo:font-size="10pt" fo:language="it" fo:country="IT" style:font-name-asian="Times New Roman1" style:font-size-asian="10pt" style:font-name-complex="Times New Roman1" style:font-size-complex="10pt"/>
    </style:style>
    <style:style style:name="T2" style:family="text">
      <style:text-properties style:font-name="Cambria" fo:font-size="10pt" fo:language="it" fo:country="IT" fo:font-weight="bold" style:font-name-asian="Times New Roman1" style:font-size-asian="10pt" style:font-weight-asian="bold" style:font-name-complex="Times New Roman1" style:font-size-complex="10pt"/>
    </style:style>
    <style:style style:name="T3" style:family="text">
      <style:text-properties style:font-name="Cambria" fo:font-size="10pt" fo:language="it" fo:country="IT" fo:font-weight="bold" style:font-size-asian="10pt" style:font-weight-asian="bold"/>
    </style:style>
    <style:style style:name="T4" style:family="text">
      <style:text-properties style:font-name="Cambria" fo:font-size="10pt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5" style:family="text">
      <style:text-properties style:font-name="Cambria" fo:font-size="10pt" fo:letter-spacing="-0.011cm" fo:language="it" fo:country="IT" fo:font-weight="bold" style:font-size-asian="10pt" style:font-weight-asian="bold"/>
    </style:style>
    <style:style style:name="T6" style:family="text">
      <style:text-properties style:font-name="Cambria" fo:font-size="10pt" fo:letter-spacing="-0.002cm" fo:language="it" fo:country="IT" fo:font-weight="bold" style:font-size-asian="10pt" style:font-weight-asian="bold"/>
    </style:style>
    <style:style style:name="T7" style:family="text">
      <style:text-properties style:font-name="Cambria" fo:font-size="10pt" fo:letter-spacing="-0.002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8" style:family="text">
      <style:text-properties style:font-name="Cambria" fo:font-size="10pt" fo:letter-spacing="-0.009cm" fo:language="it" fo:country="IT" fo:font-weight="bold" style:font-size-asian="10pt" style:font-weight-asian="bold"/>
    </style:style>
    <style:style style:name="T9" style:family="text">
      <style:text-properties style:font-name="Cambria" fo:font-size="10pt" fo:letter-spacing="0.041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0" style:family="text">
      <style:text-properties style:font-name="Cambria" fo:font-size="10pt" fo:letter-spacing="0.039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1" style:family="text">
      <style:text-properties style:font-name="Cambria" fo:font-size="10pt" fo:letter-spacing="0.042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2" style:family="text">
      <style:text-properties style:font-name="Cambria" fo:font-size="10pt" fo:letter-spacing="0.095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3" style:family="text">
      <style:text-properties style:font-name="Cambria" fo:font-size="10pt" fo:letter-spacing="0.037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4" style:family="text">
      <style:text-properties style:font-name="Cambria" fo:font-size="10pt" fo:letter-spacing="0.035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5" style:family="text">
      <style:text-properties style:font-name="Cambria" fo:font-size="10pt" fo:letter-spacing="0.125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 style:text-scale="99%"/>
    </style:style>
    <style:style style:name="T16" style:family="text">
      <style:text-properties style:font-name="Cambria" fo:font-size="10pt" fo:letter-spacing="0.028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7" style:family="text">
      <style:text-properties style:font-name="Cambria" fo:font-size="10pt" fo:letter-spacing="0.03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8" style:family="text">
      <style:text-properties style:font-name="Cambria" fo:font-size="10pt" fo:letter-spacing="0.026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19" style:family="text">
      <style:text-properties style:font-name="Cambria" fo:font-size="10pt" fo:letter-spacing="0.023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0" style:family="text">
      <style:text-properties style:font-name="Cambria" fo:font-size="10pt" fo:letter-spacing="0.025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1" style:family="text">
      <style:text-properties style:font-name="Cambria" fo:font-size="10pt" fo:letter-spacing="0.049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2" style:family="text">
      <style:text-properties style:font-name="Cambria" fo:font-size="10pt" fo:letter-spacing="0.122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 style:text-scale="99%"/>
    </style:style>
    <style:style style:name="T23" style:family="text">
      <style:text-properties style:font-name="Cambria" fo:font-size="10pt" fo:letter-spacing="-0.014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4" style:family="text">
      <style:text-properties style:font-name="Cambria" fo:font-size="10pt" fo:letter-spacing="0.072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5" style:family="text">
      <style:text-properties style:font-name="Cambria" fo:font-size="10pt" fo:letter-spacing="-0.012cm" fo:language="it" fo:country="IT" fo:font-style="italic" fo:font-weight="bold" style:font-name-asian="Helvetica1" style:font-size-asian="10pt" style:font-style-asian="italic" style:font-weight-asian="bold" style:font-name-complex="Helvetica1" style:font-size-complex="10pt" style:font-weight-complex="bold"/>
    </style:style>
    <style:style style:name="T26" style:family="text">
      <style:text-properties style:font-name="Cambria" fo:letter-spacing="-0.002cm" fo:language="it" fo:country="IT"/>
    </style:style>
    <style:style style:name="T27" style:family="text">
      <style:text-properties style:font-name="Cambria" fo:letter-spacing="-0.002cm" fo:language="it" fo:country="IT" style:font-name-asian="Helvetica1" style:font-name-complex="Helvetica1"/>
    </style:style>
    <style:style style:name="T28" style:family="text">
      <style:text-properties style:font-name="Cambria" fo:letter-spacing="-0.002cm" fo:language="it" fo:country="IT" fo:font-weight="bold" style:font-name-asian="Helvetica1" style:font-weight-asian="bold" style:font-name-complex="Helvetica1" style:font-weight-complex="bold"/>
    </style:style>
    <style:style style:name="T29" style:family="text">
      <style:text-properties style:font-name="Cambria" fo:letter-spacing="-0.002cm" fo:language="it" fo:country="IT" fo:font-weight="bold" style:font-weight-asian="bold"/>
    </style:style>
    <style:style style:name="T30" style:family="text">
      <style:text-properties style:font-name="Cambria" fo:letter-spacing="-0.002cm" fo:language="it" fo:country="IT" fo:font-style="italic" style:font-style-asian="italic"/>
    </style:style>
    <style:style style:name="T31" style:family="text">
      <style:text-properties style:font-name="Cambria" fo:letter-spacing="-0.002cm" fo:language="it" fo:country="IT" fo:font-style="italic" style:font-name-asian="Helvetica1" style:font-style-asian="italic" style:font-name-complex="Helvetica1"/>
    </style:style>
    <style:style style:name="T32" style:family="text">
      <style:text-properties style:font-name="Cambria" fo:letter-spacing="-0.002cm" fo:language="it" fo:country="IT" style:font-name-complex="Helvetica1"/>
    </style:style>
    <style:style style:name="T33" style:family="text">
      <style:text-properties style:font-name="Cambria" fo:letter-spacing="-0.002cm" fo:language="it" fo:country="IT" fo:font-weight="normal" style:font-weight-asian="normal" style:font-name-complex="Helvetica1" style:font-weight-complex="normal"/>
    </style:style>
    <style:style style:name="T34" style:family="text">
      <style:text-properties style:font-name="Cambria" fo:font-size="12pt" fo:letter-spacing="-0.002cm" fo:language="it" fo:country="IT" style:font-size-asian="12pt"/>
    </style:style>
    <style:style style:name="T35" style:family="text">
      <style:text-properties style:font-name="Cambria" fo:font-size="12pt" fo:letter-spacing="-0.002cm" fo:language="it" fo:country="IT" style:font-size-asian="12pt" style:font-size-complex="12pt"/>
    </style:style>
    <style:style style:name="T36" style:family="text">
      <style:text-properties style:font-name="Cambria" fo:font-size="12pt" fo:letter-spacing="-0.002cm" fo:language="it" fo:country="IT" fo:font-weight="bold" style:font-size-asian="12pt" style:font-weight-asian="bold"/>
    </style:style>
    <style:style style:name="T37" style:family="text">
      <style:text-properties style:font-name="Cambria" fo:font-size="12pt" fo:letter-spacing="-0.002cm" fo:language="it" fo:country="IT" fo:font-weight="bold" style:font-size-asian="12pt" style:font-weight-asian="bold" style:font-size-complex="12pt"/>
    </style:style>
    <style:style style:name="T38" style:family="text">
      <style:text-properties style:font-name="Cambria" fo:font-size="12pt" fo:letter-spacing="-0.002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9" style:family="text">
      <style:text-properties style:font-name="Cambria" fo:font-size="12pt" fo:letter-spacing="-0.002cm" fo:language="it" fo:country="IT" style:font-name-asian="Helvetica1" style:font-size-asian="12pt" style:font-name-complex="Helvetica1" style:font-size-complex="12pt"/>
    </style:style>
    <style:style style:name="T40" style:family="text">
      <style:text-properties style:font-name="Cambria" fo:font-size="12pt" fo:language="it" fo:country="IT" style:font-size-asian="12pt"/>
    </style:style>
    <style:style style:name="T41" style:family="text">
      <style:text-properties style:font-name="Cambria" fo:font-size="12pt" fo:language="it" fo:country="IT" style:font-size-asian="12pt" style:font-size-complex="12pt"/>
    </style:style>
    <style:style style:name="T42" style:family="text">
      <style:text-properties style:font-name="Cambria" fo:font-size="12pt" fo:language="it" fo:country="IT" style:font-size-asian="12pt" style:font-size-complex="12pt" style:text-scale="105%"/>
    </style:style>
    <style:style style:name="T43" style:family="text">
      <style:text-properties style:font-name="Cambria" fo:font-size="12pt" fo:language="it" fo:country="IT" fo:font-weight="bold" style:font-size-asian="12pt" style:font-weight-asian="bold"/>
    </style:style>
    <style:style style:name="T44" style:family="text">
      <style:text-properties style:font-name="Cambria" fo:font-size="12pt" fo:language="it" fo:country="IT" fo:font-weight="bold" style:font-size-asian="12pt" style:font-weight-asian="bold" style:font-size-complex="12pt"/>
    </style:style>
    <style:style style:name="T45" style:family="text">
      <style:text-properties style:font-name="Cambria" fo:font-size="12pt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46" style:family="text">
      <style:text-properties style:font-name="Cambria" fo:font-size="12pt" fo:language="it" fo:country="IT" style:font-name-asian="Helvetica1" style:font-size-asian="12pt" style:font-name-complex="Helvetica1" style:font-size-complex="12pt"/>
    </style:style>
    <style:style style:name="T47" style:family="text">
      <style:text-properties style:font-name="Cambria" fo:font-size="12pt" fo:language="it" fo:country="IT" style:font-name-asian="Helvetica1" style:font-size-asian="12pt" style:font-name-complex="Helvetica1" style:font-size-complex="12pt" style:text-scale="95%"/>
    </style:style>
    <style:style style:name="T48" style:family="text">
      <style:text-properties style:font-name="Cambria" fo:font-size="12pt" fo:language="it" fo:country="IT" style:text-underline-style="solid" style:text-underline-width="auto" style:text-underline-color="#000000" style:font-size-asian="12pt" style:font-size-complex="12pt"/>
    </style:style>
    <style:style style:name="T49" style:family="text">
      <style:text-properties style:font-name="Cambria" fo:font-size="12pt" fo:language="it" fo:country="IT" style:text-underline-style="solid" style:text-underline-width="auto" style:text-underline-color="#000000" style:font-size-asian="12pt" style:font-size-complex="12pt" style:text-scale="99%"/>
    </style:style>
    <style:style style:name="T50" style:family="text">
      <style:text-properties style:font-name="Cambria" fo:font-size="12pt" fo:letter-spacing="-0.035cm" fo:language="it" fo:country="IT" style:font-name-asian="Helvetica1" style:font-size-asian="12pt" style:font-name-complex="Helvetica1" style:font-size-complex="12pt"/>
    </style:style>
    <style:style style:name="T51" style:family="text">
      <style:text-properties style:font-name="Cambria" fo:font-size="12pt" fo:letter-spacing="-0.035cm" fo:language="it" fo:country="IT" style:font-size-asian="12pt" style:font-size-complex="12pt" style:text-scale="110%"/>
    </style:style>
    <style:style style:name="T52" style:family="text">
      <style:text-properties style:font-name="Cambria" fo:font-size="12pt" fo:letter-spacing="0.037cm" fo:language="it" fo:country="IT" style:font-name-asian="Helvetica1" style:font-size-asian="12pt" style:font-name-complex="Helvetica1" style:font-size-complex="12pt" style:text-scale="99%"/>
    </style:style>
    <style:style style:name="T53" style:family="text">
      <style:text-properties style:font-name="Cambria" fo:font-size="12pt" fo:letter-spacing="-0.011cm" fo:language="it" fo:country="IT" style:font-name-asian="Helvetica1" style:font-size-asian="12pt" style:font-name-complex="Helvetica1" style:font-size-complex="12pt"/>
    </style:style>
    <style:style style:name="T54" style:family="text">
      <style:text-properties style:font-name="Cambria" fo:font-size="12pt" fo:letter-spacing="-0.011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55" style:family="text">
      <style:text-properties style:font-name="Cambria" fo:font-size="12pt" fo:letter-spacing="-0.014cm" fo:language="it" fo:country="IT" style:font-name-asian="Helvetica1" style:font-size-asian="12pt" style:font-name-complex="Helvetica1" style:font-size-complex="12pt"/>
    </style:style>
    <style:style style:name="T56" style:family="text">
      <style:text-properties style:font-name="Cambria" fo:font-size="12pt" fo:letter-spacing="-0.014cm" fo:language="it" fo:country="IT" fo:font-weight="bold" style:font-size-asian="12pt" style:font-weight-asian="bold" style:font-size-complex="12pt"/>
    </style:style>
    <style:style style:name="T57" style:family="text">
      <style:text-properties style:font-name="Cambria" fo:font-size="12pt" fo:letter-spacing="-0.009cm" fo:language="it" fo:country="IT" style:font-name-asian="Helvetica1" style:font-size-asian="12pt" style:font-name-complex="Helvetica1" style:font-size-complex="12pt"/>
    </style:style>
    <style:style style:name="T58" style:family="text">
      <style:text-properties style:font-name="Cambria" fo:font-size="12pt" fo:letter-spacing="-0.009cm" fo:language="it" fo:country="IT" style:font-size-asian="12pt" style:font-size-complex="12pt" style:text-scale="105%"/>
    </style:style>
    <style:style style:name="T59" style:family="text">
      <style:text-properties style:font-name="Cambria" fo:font-size="12pt" fo:letter-spacing="-0.009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60" style:family="text">
      <style:text-properties style:font-name="Cambria" fo:font-size="12pt" fo:letter-spacing="0.042cm" fo:language="it" fo:country="IT" style:font-name-asian="Helvetica1" style:font-size-asian="12pt" style:font-name-complex="Helvetica1" style:font-size-complex="12pt" style:text-scale="99%"/>
    </style:style>
    <style:style style:name="T61" style:family="text">
      <style:text-properties style:font-name="Cambria" fo:font-size="12pt" fo:letter-spacing="-0.004cm" fo:language="it" fo:country="IT" style:font-size-asian="12pt"/>
    </style:style>
    <style:style style:name="T62" style:family="text">
      <style:text-properties style:font-name="Cambria" fo:font-size="12pt" fo:letter-spacing="-0.004cm" fo:language="it" fo:country="IT" style:font-size-asian="12pt" style:font-size-complex="12pt" style:text-scale="105%"/>
    </style:style>
    <style:style style:name="T63" style:family="text">
      <style:text-properties style:font-name="Cambria" fo:font-size="12pt" fo:letter-spacing="-0.004cm" fo:language="it" fo:country="IT" style:font-size-asian="12pt" style:font-size-complex="12pt" style:text-scale="110%"/>
    </style:style>
    <style:style style:name="T64" style:family="text">
      <style:text-properties style:font-name="Cambria" fo:font-size="12pt" fo:letter-spacing="-0.004cm" fo:language="it" fo:country="IT" fo:font-weight="bold" style:font-size-asian="12pt" style:font-weight-asian="bold" style:font-size-complex="12pt"/>
    </style:style>
    <style:style style:name="T65" style:family="text">
      <style:text-properties style:font-name="Cambria" fo:font-size="12pt" fo:letter-spacing="-0.004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66" style:family="text">
      <style:text-properties style:font-name="Cambria" fo:font-size="12pt" fo:letter-spacing="-0.019cm" fo:language="it" fo:country="IT" fo:font-weight="bold" style:font-size-asian="12pt" style:font-weight-asian="bold" style:font-size-complex="12pt"/>
    </style:style>
    <style:style style:name="T67" style:family="text">
      <style:text-properties style:font-name="Cambria" fo:font-size="12pt" fo:letter-spacing="-0.021cm" fo:language="it" fo:country="IT" fo:font-weight="bold" style:font-size-asian="12pt" style:font-weight-asian="bold" style:font-size-complex="12pt"/>
    </style:style>
    <style:style style:name="T68" style:family="text">
      <style:text-properties style:font-name="Cambria" fo:font-size="12pt" fo:letter-spacing="-0.018cm" fo:language="it" fo:country="IT" fo:font-weight="bold" style:font-size-asian="12pt" style:font-weight-asian="bold" style:font-size-complex="12pt"/>
    </style:style>
    <style:style style:name="T69" style:family="text">
      <style:text-properties style:font-name="Cambria" fo:font-size="12pt" fo:letter-spacing="-0.012cm" fo:language="it" fo:country="IT" style:font-size-asian="12pt" style:font-size-complex="12pt" style:text-scale="105%"/>
    </style:style>
    <style:style style:name="T70" style:family="text">
      <style:text-properties style:font-name="Cambria" fo:font-size="12pt" fo:letter-spacing="-0.012cm" fo:language="it" fo:country="IT" fo:font-weight="bold" style:font-size-asian="12pt" style:font-weight-asian="bold" style:font-size-complex="12pt"/>
    </style:style>
    <style:style style:name="T71" style:family="text">
      <style:text-properties style:font-name="Cambria" fo:font-size="12pt" fo:letter-spacing="-0.012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2" style:family="text">
      <style:text-properties style:font-name="Cambria" fo:font-size="12pt" fo:letter-spacing="-0.023cm" fo:language="it" fo:country="IT" style:font-size-asian="12pt" style:font-size-complex="12pt" style:text-scale="105%"/>
    </style:style>
    <style:style style:name="T73" style:family="text">
      <style:text-properties style:font-name="Cambria" fo:font-size="12pt" fo:letter-spacing="-0.079cm" fo:language="it" fo:country="IT" style:font-size-asian="12pt" style:font-size-complex="12pt" style:text-scale="110%"/>
    </style:style>
    <style:style style:name="T74" style:family="text">
      <style:text-properties style:font-name="Cambria" fo:font-size="12pt" fo:letter-spacing="-0.078cm" fo:language="it" fo:country="IT" style:font-size-asian="12pt" style:font-size-complex="12pt" style:text-scale="110%"/>
    </style:style>
    <style:style style:name="T75" style:family="text">
      <style:text-properties style:font-name="Cambria" fo:font-size="12pt" fo:letter-spacing="0.067cm" fo:language="it" fo:country="IT" fo:font-weight="bold" style:font-size-asian="12pt" style:font-weight-asian="bold" style:font-size-complex="12pt"/>
    </style:style>
    <style:style style:name="T76" style:family="text">
      <style:text-properties style:font-name="Cambria" fo:font-size="12pt" fo:letter-spacing="0.065cm" fo:language="it" fo:country="IT" fo:font-weight="bold" style:font-size-asian="12pt" style:font-weight-asian="bold" style:font-size-complex="12pt"/>
    </style:style>
    <style:style style:name="T77" style:family="text">
      <style:text-properties style:font-name="Cambria" fo:font-size="12pt" fo:letter-spacing="0.062cm" fo:language="it" fo:country="IT" fo:font-weight="bold" style:font-size-asian="12pt" style:font-weight-asian="bold" style:font-size-complex="12pt"/>
    </style:style>
    <style:style style:name="T78" style:family="text">
      <style:text-properties style:font-name="Cambria" fo:font-size="12pt" fo:letter-spacing="0.06cm" fo:language="it" fo:country="IT" fo:font-weight="bold" style:font-size-asian="12pt" style:font-weight-asian="bold" style:font-size-complex="12pt"/>
    </style:style>
    <style:style style:name="T79" style:family="text">
      <style:text-properties style:font-name="Cambria" fo:font-size="12pt" fo:letter-spacing="0.002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0" style:family="text">
      <style:text-properties style:font-name="Cambria" fo:font-size="12pt" fo:letter-spacing="-0.005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1" style:family="text">
      <style:text-properties style:font-name="Cambria" fo:font-size="12pt" fo:letter-spacing="0.213cm" fo:language="it" fo:country="IT" fo:font-weight="bold" style:font-name-asian="Times New Roman1" style:font-size-asian="12pt" style:font-weight-asian="bold" style:font-name-complex="Times New Roman1" style:font-size-complex="12pt" style:font-weight-complex="bold" style:text-scale="99%"/>
    </style:style>
    <style:style style:name="T82" style:family="text">
      <style:text-properties style:font-name="Cambria" fo:font-size="12pt" fo:letter-spacing="0.086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3" style:family="text">
      <style:text-properties style:font-name="Cambria" fo:font-size="12pt" fo:letter-spacing="0.085cm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4" style:family="text">
      <style:text-properties style:font-name="Cambria" fo:font-size="12pt" fo:letter-spacing="0.139cm" fo:language="it" fo:country="IT" fo:font-weight="bold" style:font-name-asian="Times New Roman1" style:font-size-asian="12pt" style:font-weight-asian="bold" style:font-name-complex="Times New Roman1" style:font-size-complex="12pt" style:font-weight-complex="bold" style:text-scale="99%"/>
    </style:style>
    <style:style style:name="T85" style:family="text">
      <style:text-properties style:font-name="Cambria" fo:font-size="12pt" fo:letter-spacing="-0.025cm" fo:language="it" fo:country="IT" style:font-size-asian="12pt" style:font-size-complex="12pt"/>
    </style:style>
    <style:style style:name="T86" style:family="text">
      <style:text-properties style:font-name="Cambria" fo:letter-spacing="-0.004cm" fo:language="it" fo:country="IT"/>
    </style:style>
    <style:style style:name="T87" style:family="text">
      <style:text-properties style:font-name="Cambria" fo:letter-spacing="-0.004cm" fo:language="it" fo:country="IT" fo:font-weight="bold" style:font-weight-asian="bold"/>
    </style:style>
    <style:style style:name="T88" style:family="text">
      <style:text-properties style:font-name="Cambria" fo:letter-spacing="-0.004cm" fo:language="it" fo:country="IT" fo:font-style="italic" style:font-style-asian="italic"/>
    </style:style>
    <style:style style:name="T89" style:family="text">
      <style:text-properties style:font-name="Cambria" fo:font-size="14pt" fo:letter-spacing="-0.004cm" fo:language="it" fo:country="IT" fo:font-weight="bold" style:font-size-asian="14pt" style:font-weight-asian="bold"/>
    </style:style>
    <style:style style:name="T90" style:family="text">
      <style:text-properties style:font-name="Cambria" fo:font-size="14pt" fo:language="it" fo:country="IT" fo:font-weight="bold" style:font-size-asian="14pt" style:font-weight-asian="bold"/>
    </style:style>
    <style:style style:name="T91" style:family="text">
      <style:text-properties style:font-name="Cambria" fo:font-size="14pt" fo:letter-spacing="-0.005cm" fo:language="it" fo:country="IT" fo:font-weight="bold" style:font-size-asian="14pt" style:font-weight-asian="bold"/>
    </style:style>
    <style:style style:name="T92" style:family="text">
      <style:text-properties style:font-name="Cambria" fo:font-size="14pt" fo:letter-spacing="-0.002cm" fo:language="it" fo:country="IT" fo:font-weight="bold" style:font-size-asian="14pt" style:font-weight-asian="bold"/>
    </style:style>
    <style:style style:name="T93" style:family="text">
      <style:text-properties style:font-name="Cambria" fo:font-size="14pt" fo:letter-spacing="-0.002cm" fo:language="it" fo:country="IT" style:text-underline-style="solid" style:text-underline-width="auto" style:text-underline-color="font-color" fo:font-weight="bold" style:font-size-asian="14pt" style:font-weight-asian="bold"/>
    </style:style>
    <style:style style:name="T94" style:family="text">
      <style:text-properties style:font-name="Cambria" fo:font-size="14pt" fo:letter-spacing="0.002cm" fo:language="it" fo:country="IT" fo:font-weight="bold" style:font-size-asian="14pt" style:font-weight-asian="bold"/>
    </style:style>
    <style:style style:name="T95" style:family="text">
      <style:text-properties style:font-name="Cambria" fo:letter-spacing="0.002cm" fo:language="it" fo:country="IT"/>
    </style:style>
    <style:style style:name="T96" style:family="text">
      <style:text-properties style:font-name="Cambria" fo:letter-spacing="0.002cm" fo:language="it" fo:country="IT" style:font-name-asian="Helvetica1" style:font-name-complex="Helvetica1"/>
    </style:style>
    <style:style style:name="T97" style:family="text">
      <style:text-properties style:font-name="Cambria" fo:letter-spacing="0.002cm" fo:language="it" fo:country="IT" fo:font-weight="bold" style:font-name-asian="Helvetica1" style:font-weight-asian="bold" style:font-name-complex="Helvetica1" style:font-weight-complex="bold"/>
    </style:style>
    <style:style style:name="T98" style:family="text">
      <style:text-properties style:font-name="Cambria" fo:language="it" fo:country="IT"/>
    </style:style>
    <style:style style:name="T99" style:family="text">
      <style:text-properties style:font-name="Cambria" fo:language="it" fo:country="IT" style:font-name-asian="Helvetica1" style:font-name-complex="Helvetica1"/>
    </style:style>
    <style:style style:name="T100" style:family="text">
      <style:text-properties style:font-name="Cambria" fo:language="it" fo:country="IT" fo:font-weight="bold" style:font-name-asian="Helvetica1" style:font-weight-asian="bold" style:font-name-complex="Helvetica1" style:font-weight-complex="bold"/>
    </style:style>
    <style:style style:name="T101" style:family="text">
      <style:text-properties style:font-name="Cambria" fo:language="it" fo:country="IT" fo:font-weight="bold" style:font-weight-asian="bold"/>
    </style:style>
    <style:style style:name="T102" style:family="text">
      <style:text-properties style:font-name="Cambria" fo:language="it" fo:country="IT" style:font-name-complex="Helvetica1"/>
    </style:style>
    <style:style style:name="T103" style:family="text">
      <style:text-properties style:font-name="Cambria" fo:language="it" fo:country="IT" fo:font-style="italic" style:font-name-asian="Helvetica1" style:font-style-asian="italic" style:font-name-complex="Helvetica1"/>
    </style:style>
    <style:style style:name="T104" style:family="text">
      <style:text-properties style:font-name="Cambria" fo:language="it" fo:country="IT" fo:font-style="italic" style:font-style-asian="italic"/>
    </style:style>
    <style:style style:name="T105" style:family="text">
      <style:text-properties style:font-name="Cambria" fo:language="it" fo:country="IT" fo:font-weight="normal" style:font-weight-asian="normal" style:font-name-complex="Helvetica1" style:font-weight-complex="normal"/>
    </style:style>
    <style:style style:name="T106" style:family="text">
      <style:text-properties style:font-name="Cambria" fo:language="it" fo:country="IT" style:text-underline-style="solid" style:text-underline-width="auto" style:text-underline-color="#000000"/>
    </style:style>
    <style:style style:name="T107" style:family="text">
      <style:text-properties style:font-name="Cambria" fo:letter-spacing="0.004cm" fo:language="it" fo:country="IT"/>
    </style:style>
    <style:style style:name="T108" style:family="text">
      <style:text-properties style:font-name="Cambria" fo:letter-spacing="0.004cm" fo:language="it" fo:country="IT" style:font-name-asian="Helvetica1" style:font-name-complex="Helvetica1"/>
    </style:style>
    <style:style style:name="T109" style:family="text">
      <style:text-properties style:font-name="Cambria" fo:letter-spacing="0.004cm" fo:language="it" fo:country="IT" fo:font-weight="bold" style:font-name-asian="Helvetica1" style:font-weight-asian="bold" style:font-name-complex="Helvetica1" style:font-weight-complex="bold"/>
    </style:style>
    <style:style style:name="T110" style:family="text">
      <style:text-properties style:font-name="Cambria" fo:letter-spacing="0.004cm" fo:language="it" fo:country="IT" fo:font-weight="bold" style:font-weight-asian="bold"/>
    </style:style>
    <style:style style:name="T111" style:family="text">
      <style:text-properties style:font-name="Cambria" fo:letter-spacing="0.168cm" fo:language="it" fo:country="IT"/>
    </style:style>
    <style:style style:name="T112" style:family="text">
      <style:text-properties style:font-name="Cambria" fo:letter-spacing="0.139cm" fo:language="it" fo:country="IT" fo:font-weight="bold" style:font-name-asian="Helvetica1" style:font-weight-asian="bold" style:font-name-complex="Helvetica1" style:font-weight-complex="bold"/>
    </style:style>
    <style:style style:name="T113" style:family="text">
      <style:text-properties style:font-name="Cambria" fo:letter-spacing="0.115cm" fo:language="it" fo:country="IT" fo:font-weight="bold" style:font-name-asian="Helvetica1" style:font-weight-asian="bold" style:font-name-complex="Helvetica1" style:font-weight-complex="bold"/>
    </style:style>
    <style:style style:name="T114" style:family="text">
      <style:text-properties style:font-name="Cambria" fo:letter-spacing="0.021cm" fo:language="it" fo:country="IT"/>
    </style:style>
    <style:style style:name="T115" style:family="text">
      <style:text-properties style:font-name="Cambria" fo:letter-spacing="0.019cm" fo:language="it" fo:country="IT"/>
    </style:style>
    <style:style style:name="T116" style:family="text">
      <style:text-properties style:font-name="Cambria" fo:letter-spacing="0.019cm" fo:language="it" fo:country="IT" fo:font-weight="bold" style:font-name-asian="Helvetica1" style:font-weight-asian="bold" style:font-name-complex="Helvetica1" style:font-weight-complex="bold"/>
    </style:style>
    <style:style style:name="T117" style:family="text">
      <style:text-properties style:font-name="Cambria" fo:letter-spacing="0.018cm" fo:language="it" fo:country="IT"/>
    </style:style>
    <style:style style:name="T118" style:family="text">
      <style:text-properties style:font-name="Cambria" fo:letter-spacing="0.136cm" fo:language="it" fo:country="IT"/>
    </style:style>
    <style:style style:name="T119" style:family="text">
      <style:text-properties style:font-name="Cambria" fo:letter-spacing="0.164cm" fo:language="it" fo:country="IT"/>
    </style:style>
    <style:style style:name="T120" style:family="text">
      <style:text-properties style:font-name="Cambria" fo:letter-spacing="0.048cm" fo:language="it" fo:country="IT"/>
    </style:style>
    <style:style style:name="T121" style:family="text">
      <style:text-properties style:font-name="Cambria" fo:letter-spacing="0.106cm" fo:language="it" fo:country="IT"/>
    </style:style>
    <style:style style:name="T122" style:family="text">
      <style:text-properties style:font-name="Cambria" fo:letter-spacing="0.005cm" fo:language="it" fo:country="IT"/>
    </style:style>
    <style:style style:name="T123" style:family="text">
      <style:text-properties style:font-name="Cambria" fo:letter-spacing="0.023cm" fo:language="it" fo:country="IT" fo:font-weight="bold" style:font-name-asian="Helvetica1" style:font-weight-asian="bold" style:font-name-complex="Helvetica1" style:font-weight-complex="bold"/>
    </style:style>
    <style:style style:name="T124" style:family="text">
      <style:text-properties style:font-name="Cambria" fo:letter-spacing="0.016cm" fo:language="it" fo:country="IT" fo:font-weight="bold" style:font-name-asian="Helvetica1" style:font-weight-asian="bold" style:font-name-complex="Helvetica1" style:font-weight-complex="bold"/>
    </style:style>
    <style:style style:name="T125" style:family="text">
      <style:text-properties style:font-name="Cambria" fo:letter-spacing="0.118cm" fo:language="it" fo:country="IT" fo:font-weight="bold" style:font-name-asian="Helvetica1" style:font-weight-asian="bold" style:font-name-complex="Helvetica1" style:font-weight-complex="bold"/>
    </style:style>
    <style:style style:name="T126" style:family="text">
      <style:text-properties style:font-name="Cambria" fo:letter-spacing="0.102cm" fo:language="it" fo:country="IT" fo:font-weight="bold" style:font-name-asian="Helvetica1" style:font-weight-asian="bold" style:font-name-complex="Helvetica1" style:font-weight-complex="bold"/>
    </style:style>
    <style:style style:name="T127" style:family="text">
      <style:text-properties style:font-name="Cambria" fo:letter-spacing="0.104cm" fo:language="it" fo:country="IT" fo:font-weight="bold" style:font-name-asian="Helvetica1" style:font-weight-asian="bold" style:font-name-complex="Helvetica1" style:font-weight-complex="bold"/>
    </style:style>
    <style:style style:name="T128" style:family="text">
      <style:text-properties style:font-name="Cambria" fo:letter-spacing="0.101cm" fo:language="it" fo:country="IT" fo:font-weight="bold" style:font-name-asian="Helvetica1" style:font-weight-asian="bold" style:font-name-complex="Helvetica1" style:font-weight-complex="bold"/>
    </style:style>
    <style:style style:name="T129" style:family="text">
      <style:text-properties style:font-name="Cambria" fo:letter-spacing="0.099cm" fo:language="it" fo:country="IT" fo:font-weight="bold" style:font-name-asian="Helvetica1" style:font-weight-asian="bold" style:font-name-complex="Helvetica1" style:font-weight-complex="bold"/>
    </style:style>
    <style:style style:name="T130" style:family="text">
      <style:text-properties style:font-name="Cambria" fo:letter-spacing="0.097cm" fo:language="it" fo:country="IT" fo:font-weight="bold" style:font-name-asian="Helvetica1" style:font-weight-asian="bold" style:font-name-complex="Helvetica1" style:font-weight-complex="bold"/>
    </style:style>
    <style:style style:name="T131" style:family="text">
      <style:text-properties style:font-name="Cambria" fo:letter-spacing="0.111cm" fo:language="it" fo:country="IT" fo:font-weight="bold" style:font-name-asian="Helvetica1" style:font-weight-asian="bold" style:font-name-complex="Helvetica1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/>
      <text:p text:style-name="P39">Spettabile <text:s/>Comune di</text:p>
      <text:p text:style-name="P39">SAN GIORGIO A CREMANO</text:p>
      <text:p text:style-name="Standard"><text:span text:style-name="T1"><text:tab/><text:tab/><text:tab/><text:tab/><text:tab/><text:tab/><text:tab/><text:tab/><text:tab/></text:span><text:span text:style-name="T2">Piazza Carlo di Borbone</text:span><text:bookmark text:name="Bookmark"/><text:span text:style-name="T2">, 10</text:span></text:p>
      <text:p text:style-name="P40"><text:tab/><text:tab/><text:tab/><text:tab/><text:tab/><text:tab/><text:tab/><text:tab/><text:tab/>80046 SAN GIORGIO A CREMANO</text:p>
      <text:p text:style-name="P1"/>
      <text:p text:style-name="P1"/>
      <text:p text:style-name="P8"><text:span text:style-name="T36">OGGETTO</text:span><text:span text:style-name="T43">: </text:span><text:span text:style-name="T89">Domanda</text:span><text:span text:style-name="T90"> </text:span><text:span text:style-name="T91">Assegno</text:span><text:span text:style-name="T89"> </text:span><text:span text:style-name="T92">Nucleo </text:span><text:span text:style-name="T90">Familiare </text:span><text:span text:style-name="T92">con</text:span><text:span text:style-name="T89"> </text:span><text:span text:style-name="T90">tre figli</text:span><text:span text:style-name="T94"> </text:span><text:span text:style-name="T92">minori – </text:span><text:span text:style-name="T93">ANNO 2022</text:span></text:p>
      <text:p text:style-name="P9"><text:span text:style-name="T3">(L.</text:span><text:span text:style-name="T5"> </text:span><text:span text:style-name="T3">n.</text:span><text:span text:style-name="T5"> </text:span><text:span text:style-name="T6">448/1998</text:span><text:span text:style-name="T8"> </text:span><text:span text:style-name="T6">art.</text:span><text:span text:style-name="T5"> </text:span><text:span text:style-name="T6">65 e successive modifiche e integrazioni </text:span><text:span text:style-name="T3">)</text:span></text:p>
      <text:p text:style-name="P41"/>
      <text:p text:style-name="P42">N.B. : Considerata l'introduzione della misura dell'ASSEGNO UNICO a partire dal mese di MARZO, che determina l'abrogazione degli ANF per famiglie numerose, il presente contributo sarà erogato in quota parte, salvo rispetto dei requisiti, per i soli mesi di GENNAIO e FEBBRAIO. </text:p>
      <text:p text:style-name="P2"/>
      <text:p text:style-name="P6"/>
      <text:p text:style-name="P11"><text:span text:style-name="T46">Il/La</text:span><text:span text:style-name="T50"> </text:span><text:span text:style-name="T46">sottoscritto/a</text:span><text:span text:style-name="T50"> </text:span><text:span text:style-name="T46">……………………………………………………………………………………………………………………..</text:span></text:p>
      <text:p text:style-name="P11"><text:span text:style-name="T46">cittadinanza</text:span><text:span text:style-name="T50"> </text:span><text:span text:style-name="T46">………………………………………..……</text:span><text:span text:style-name="T52"> n</text:span><text:span text:style-name="T46">ato/a</text:span><text:span text:style-name="T53"> </text:span><text:span text:style-name="T46">a</text:span><text:span text:style-name="T53"> </text:span><text:span text:style-name="T39">……………..………………………….. Prov.(…….</text:span><text:span text:style-name="T46">)</text:span><text:span text:style-name="T55"> </text:span><text:span text:style-name="T39">il……………………………………….…………</text:span><text:span text:style-name="T53"> </text:span><text:span text:style-name="T46">residente</text:span><text:span text:style-name="T57"> </text:span><text:span text:style-name="T39">in</text:span><text:span text:style-name="T53"> San Giorgio a Cremano </text:span><text:span text:style-name="T47">Via ………………………………….….…………………………………………………… n. ……..…… Cap .………………. </text:span></text:p>
      <text:p text:style-name="P11"><text:span text:style-name="T47">Tel. ..…………………</text:span><text:span text:style-name="T60">………cell. ……………………. </text:span><text:span text:style-name="T46">in qualità di genitore</text:span></text:p>
      <text:p text:style-name="P5"/>
      <text:p text:style-name="P12"><text:span text:style-name="T44">C</text:span><text:span text:style-name="T64"> </text:span><text:span text:style-name="T44">H</text:span><text:span text:style-name="T64"> </text:span><text:span text:style-name="T44">I</text:span><text:span text:style-name="T37"> </text:span><text:span text:style-name="T44">E</text:span><text:span text:style-name="T37"> </text:span><text:span text:style-name="T44">D</text:span><text:span text:style-name="T64"> </text:span><text:span text:style-name="T44">E</text:span></text:p>
      <text:p text:style-name="P13"><text:span text:style-name="T26">la</text:span><text:span text:style-name="T98"> </text:span><text:span text:style-name="T26">concessione</text:span><text:span text:style-name="T98"> </text:span><text:span text:style-name="T26">dell'assegno</text:span><text:span text:style-name="T98"> </text:span><text:span text:style-name="T26">per</text:span><text:span text:style-name="T107"> </text:span><text:span text:style-name="T26">il</text:span><text:span text:style-name="T98"> </text:span><text:span text:style-name="T26">nucleo</text:span><text:span text:style-name="T98"> </text:span><text:span text:style-name="T26">familiare</text:span><text:span text:style-name="T98"> </text:span><text:span text:style-name="T26">con</text:span><text:span text:style-name="T98"> tre figli </text:span><text:span text:style-name="T26">minori,</text:span><text:span text:style-name="T107"> </text:span><text:span text:style-name="T26">ai</text:span><text:span text:style-name="T98"> </text:span><text:span text:style-name="T26">sensi</text:span><text:span text:style-name="T98"> </text:span><text:span text:style-name="T26">della</text:span><text:span text:style-name="T98"> </text:span><text:span text:style-name="T26">L.</text:span><text:span text:style-name="T107"> </text:span><text:span text:style-name="T26">n.</text:span><text:span text:style-name="T107"> </text:span><text:span text:style-name="T26">448/98</text:span><text:span text:style-name="T98"> art.</text:span><text:span text:style-name="T107"> </text:span><text:span text:style-name="T26">65</text:span><text:span text:style-name="T98"> e</text:span><text:span text:style-name="T111"> </text:span><text:span text:style-name="T26">successive modifiche e integrazioni</text:span><text:span text:style-name="T111">.</text:span></text:p>
      <text:p text:style-name="P14"/>
      <text:p text:style-name="P15"><text:span text:style-name="T99">A tal fine,</text:span><text:span text:style-name="T108"> </text:span><text:span text:style-name="T27">ai</text:span><text:span text:style-name="T99"> </text:span><text:span text:style-name="T27">sensi</text:span><text:span text:style-name="T99"> </text:span><text:span text:style-name="T27">del</text:span><text:span text:style-name="T99"> </text:span><text:span text:style-name="T28">D.P.R.</text:span><text:span text:style-name="T109"> </text:span><text:span text:style-name="T28">n.</text:span><text:span text:style-name="T109"> </text:span><text:span text:style-name="T28">445/2000</text:span><text:span text:style-name="T100"> </text:span><text:span text:style-name="T28">(artt.</text:span><text:span text:style-name="T109"> </text:span><text:span text:style-name="T28">46</text:span><text:span text:style-name="T100"> e </text:span><text:span text:style-name="T28">47)</text:span><text:span text:style-name="T109"> </text:span><text:span text:style-name="T28">sotto</text:span><text:span text:style-name="T100"> la </text:span><text:span text:style-name="T28">propria</text:span><text:span text:style-name="T100"> </text:span><text:span text:style-name="T28">responsabilità</text:span><text:span text:style-name="T109"> </text:span><text:span text:style-name="T100">e nella</text:span><text:span text:style-name="T112"> </text:span><text:span text:style-name="T28">consapevolezza</text:span><text:span text:style-name="T100"> delle </text:span><text:span text:style-name="T28">conseguenze</text:span><text:span text:style-name="T100"> </text:span><text:span text:style-name="T28">penali</text:span><text:span text:style-name="T109"> </text:span><text:span text:style-name="T100">in </text:span><text:span text:style-name="T28">caso</text:span><text:span text:style-name="T100"> </text:span><text:span text:style-name="T28">di</text:span><text:span text:style-name="T109"> </text:span><text:span text:style-name="T28">false</text:span><text:span text:style-name="T100"> </text:span><text:span text:style-name="T28">dichiarazioni</text:span><text:span text:style-name="T109"> </text:span><text:span text:style-name="T28">(art.</text:span><text:span text:style-name="T109"> </text:span><text:span text:style-name="T28">75</text:span><text:span text:style-name="T100"> </text:span><text:span text:style-name="T28">“decadenza</text:span><text:span text:style-name="T113"> </text:span><text:span text:style-name="T28">benefici”</text:span><text:span text:style-name="T97"> </text:span><text:span text:style-name="T100">e </text:span><text:span text:style-name="T28">76</text:span><text:span text:style-name="T100"> </text:span><text:span text:style-name="T28">“norme</text:span><text:span text:style-name="T100"> </text:span><text:span text:style-name="T28">penali”</text:span><text:span text:style-name="T97"> </text:span><text:span text:style-name="T28">D.P.R.</text:span><text:span text:style-name="T109"> </text:span><text:span text:style-name="T28">445/2000)</text:span></text:p>
      <text:p text:style-name="P16"/>
      <text:p text:style-name="P43"><text:s text:c="4"/>DICHIARA</text:p>
      <text:p text:style-name="P17"/>
      <text:list xml:id="list8594175837364497221" text:style-name="WWNum7">
        <text:list-item>
          <text:p text:style-name="P52"><text:span text:style-name="T26">di</text:span><text:span text:style-name="T114"> </text:span><text:span text:style-name="T26">essere</text:span><text:span text:style-name="T114"> </text:span><text:span text:style-name="T98">a</text:span><text:span text:style-name="T114"> </text:span><text:span text:style-name="T26">conoscenza</text:span><text:span text:style-name="T114"> </text:span><text:span text:style-name="T98">e</text:span><text:span text:style-name="T114"> </text:span><text:span text:style-name="T26">in</text:span><text:span text:style-name="T114"> </text:span><text:span text:style-name="T26">possesso</text:span><text:span text:style-name="T114"> </text:span><text:span text:style-name="T26">dei</text:span><text:span text:style-name="T114"> </text:span><text:span text:style-name="T26">requisiti</text:span><text:span text:style-name="T114"> </text:span><text:span text:style-name="T26">previsti</text:span><text:span text:style-name="T114"> </text:span><text:span text:style-name="T26">dalla</text:span><text:span text:style-name="T114"> </text:span><text:span text:style-name="T26">normativa</text:span><text:span text:style-name="T114"> </text:span><text:span text:style-name="T26">in</text:span><text:span text:style-name="T114"> </text:span><text:span text:style-name="T98">oggetto,</text:span><text:span text:style-name="T115"> </text:span><text:span text:style-name="T26">che</text:span><text:span text:style-name="T117"> </text:span><text:span text:style-name="T26">danno</text:span><text:span text:style-name="T118"> </text:span><text:span text:style-name="T26">titolo</text:span><text:span text:style-name="T98"> </text:span><text:span text:style-name="T26">alla</text:span><text:span text:style-name="T98"> </text:span><text:span text:style-name="T26">concessione</text:span><text:span text:style-name="T98"> </text:span><text:span text:style-name="T26">dell'assegno</text:span><text:span text:style-name="T98"> </text:span><text:span text:style-name="T26">che</text:span><text:span text:style-name="T98"> si </text:span><text:span text:style-name="T26">chiede,</text:span><text:span text:style-name="T107"> </text:span><text:span text:style-name="T86">avendo</text:span><text:span text:style-name="T98"> </text:span><text:span text:style-name="T26">anche</text:span><text:span text:style-name="T98"> </text:span><text:span text:style-name="T26">ricevuto</text:span><text:span text:style-name="T98"> </text:span><text:span text:style-name="T26">idonea</text:span><text:span text:style-name="T98"> </text:span><text:span text:style-name="T26">informazione;</text:span></text:p>
        </text:list-item>
        <text:list-item>
          <text:p text:style-name="P56"><text:span text:style-name="T40">di</text:span><text:span text:style-name="T61"> </text:span><text:span text:style-name="T40">essere:</text:span><text:span text:style-name="T34"> </text:span><text:span text:style-name="T30">(barrare la</text:span><text:span text:style-name="T88"> </text:span><text:span text:style-name="T30">voce</text:span><text:span text:style-name="T88"> </text:span><text:span text:style-name="T30">che interessa)</text:span></text:p>
        </text:list-item>
      </text:list>
      <text:list xml:id="list4227482328869952086" text:style-name="WWNum13">
        <text:list-item>
          <text:h text:style-name="P48" text:outline-level="4"><text:span text:style-name="T29">cittadino</text:span><text:span text:style-name="T101"> </text:span><text:span text:style-name="T29">extracomunitario</text:span><text:span text:style-name="T101"> </text:span><text:span text:style-name="T110"><text:s/></text:span><text:span text:style-name="T26">in</text:span><text:span text:style-name="T98"> </text:span><text:span text:style-name="T26">possesso</text:span><text:span text:style-name="T98"> </text:span><text:span text:style-name="T26">dello</text:span><text:span text:style-name="T98"> </text:span><text:span text:style-name="T26">Status</text:span><text:span text:style-name="T95"> </text:span><text:span text:style-name="T26">di</text:span><text:span text:style-name="T98"> Rifugiato </text:span><text:span text:style-name="T26">politico/Protezione</text:span><text:span text:style-name="T118"> </text:span><text:span text:style-name="T26">sussidiaria</text:span><text:span text:style-name="T98"> o </text:span><text:span text:style-name="T26">del</text:span><text:span text:style-name="T98"> </text:span><text:span text:style-name="T26">permesso</text:span><text:span text:style-name="T98"> </text:span><text:span text:style-name="T26">di</text:span><text:span text:style-name="T98"> soggiorno </text:span><text:span text:style-name="T26">di</text:span><text:span text:style-name="T98"> </text:span><text:span text:style-name="T26">lunga</text:span><text:span text:style-name="T98"> </text:span><text:span text:style-name="T26">durata.</text:span></text:h>
        </text:list-item>
        <text:list-item>
          <text:h text:style-name="P48" text:outline-level="4"><text:span text:style-name="T29">cittadino/a italiano/a comunitario/a.</text:span><text:span text:style-name="T26"> Indicare lo </text:span><text:span text:style-name="T102">Stato </text:span><text:span text:style-name="T32">dell’Unione</text:span><text:span text:style-name="T102"> </text:span><text:span text:style-name="T32">Europea ___________________________</text:span></text:h>
        </text:list-item>
      </text:list>
      <text:h text:style-name="P37" text:outline-level="4"/>
      <text:list xml:id="list31704590" text:continue-list="list8594175837364497221" text:style-name="WWNum7">
        <text:list-item>
          <text:p text:style-name="P52"><text:span text:style-name="T26">di</text:span><text:span text:style-name="T98"> </text:span><text:span text:style-name="T26">avere</text:span><text:span text:style-name="T98"> </text:span><text:span text:style-name="T29">nel</text:span><text:span text:style-name="T110"> </text:span><text:span text:style-name="T29">proprio</text:span><text:span text:style-name="T101"> </text:span><text:span text:style-name="T29">nucleo</text:span><text:span text:style-name="T101"> familiare </text:span><text:span text:style-name="T29">anagrafico</text:span><text:span text:style-name="T101"> </text:span><text:span text:style-name="T26">almeno</text:span><text:span text:style-name="T98"> </text:span><text:span text:style-name="T101">tre figli</text:span><text:span text:style-name="T110"> </text:span><text:span text:style-name="T29">minori</text:span><text:span text:style-name="T110"> </text:span><text:span text:style-name="T26">sui</text:span><text:span text:style-name="T98"> </text:span><text:span text:style-name="T26">quali</text:span><text:span text:style-name="T98"> si </text:span><text:span text:style-name="T26">esercita</text:span><text:span text:style-name="T98"> </text:span><text:span text:style-name="T26">la</text:span><text:span text:style-name="T118"> </text:span><text:span text:style-name="T26">potestà</text:span><text:span text:style-name="T98"> </text:span><text:span text:style-name="T26">genitoriale</text:span><text:span text:style-name="T98"> </text:span><text:span text:style-name="T107"><text:s/></text:span><text:span text:style-name="T98">e </text:span><text:span text:style-name="T26">che,</text:span><text:span text:style-name="T107"> </text:span><text:span text:style-name="T26">ancorché</text:span><text:span text:style-name="T98"> </text:span><text:span text:style-name="T26">presenti</text:span><text:span text:style-name="T98"> </text:span><text:span text:style-name="T26">nella</text:span><text:span text:style-name="T98"> famiglia </text:span><text:span text:style-name="T26">anagrafica,</text:span><text:span text:style-name="T107"> </text:span><text:span text:style-name="T26">essi</text:span><text:span text:style-name="T98"> </text:span><text:span text:style-name="T26">non</text:span><text:span text:style-name="T98"> </text:span><text:span text:style-name="T26">sono</text:span><text:span text:style-name="T98"> </text:span><text:span text:style-name="T26">in</text:span><text:span text:style-name="T98"> affidamento</text:span><text:span text:style-name="T119"> </text:span><text:span text:style-name="T26">presso</text:span><text:span text:style-name="T98"> </text:span><text:span text:style-name="T26">terzi</text:span><text:span text:style-name="T98"> </text:span><text:span text:style-name="T26">ai</text:span><text:span text:style-name="T98"> </text:span><text:span text:style-name="T26">sensi</text:span><text:span text:style-name="T98"> </text:span><text:span text:style-name="T26">della</text:span><text:span text:style-name="T98"> </text:span><text:span text:style-name="T26">L.</text:span><text:span text:style-name="T107"> </text:span><text:span text:style-name="T26">n.</text:span><text:span text:style-name="T107"> </text:span><text:span text:style-name="T26">184/1993.</text:span></text:p>
        </text:list-item>
      </text:list>
      <text:p text:style-name="P19"/>
      <text:p text:style-name="P20"><text:span text:style-name="T99">Il</text:span><text:span text:style-name="T96"> </text:span><text:span text:style-name="T27">requisito</text:span><text:span text:style-name="T99"> “tre figli </text:span><text:span text:style-name="T27">minori”</text:span><text:span text:style-name="T108"> </text:span><text:span text:style-name="T99">è </text:span><text:span text:style-name="T27">posseduto</text:span><text:span text:style-name="T99"> </text:span><text:span text:style-name="T31">(barrare</text:span><text:span text:style-name="T103"> </text:span><text:span text:style-name="T31">la</text:span><text:span text:style-name="T103"> </text:span><text:span text:style-name="T31">casella</text:span><text:span text:style-name="T103"> </text:span><text:span text:style-name="T31">interessata)</text:span><text:span text:style-name="T27">:</text:span></text:p>
      <text:list xml:id="list1304320847635606502" text:style-name="WWNum14">
        <text:list-item>
          <text:h text:style-name="P47" text:outline-level="3"><text:span text:style-name="T26">per</text:span><text:span text:style-name="T95"> </text:span><text:span text:style-name="T98">l'intero </text:span><text:span text:style-name="T26">anno</text:span><text:span text:style-name="T98"> </text:span><text:span text:style-name="T26">di</text:span><text:span text:style-name="T107"> </text:span><text:span text:style-name="T26">riferimento</text:span><text:span text:style-name="T120"> </text:span></text:h>
        </text:list-item>
        <text:list-item>
          <text:h text:style-name="P47" text:outline-level="3"><text:span text:style-name="T26">per</text:span><text:span text:style-name="T95"> </text:span><text:span text:style-name="T26">una</text:span><text:span text:style-name="T98"> </text:span><text:span text:style-name="T26">parte</text:span><text:span text:style-name="T98"> </text:span><text:span text:style-name="T26">dell’anno</text:span><text:span text:style-name="T121"> </text:span><text:span text:style-name="T33">in</text:span><text:span text:style-name="T105"> </text:span><text:span text:style-name="T33">quanto:</text:span></text:h>
        </text:list-item>
      </text:list>
      <text:list xml:id="list7249832294505221622" text:style-name="WWNum5">
        <text:list-item>
          <text:list>
            <text:list-item>
              <text:h text:style-name="P49" text:outline-level="4"><text:span text:style-name="T26">il</text:span><text:span text:style-name="T98"> </text:span><text:span text:style-name="T26">requisito</text:span><text:span text:style-name="T98"> (3 figli </text:span><text:span text:style-name="T26">minori)</text:span><text:span text:style-name="T107"> </text:span><text:span text:style-name="T98">si è </text:span><text:span text:style-name="T26">verificato</text:span><text:span text:style-name="T98"> a </text:span><text:span text:style-name="T26">partire</text:span><text:span text:style-name="T98"> </text:span><text:span text:style-name="T26">dalla</text:span><text:span text:style-name="T98"> </text:span><text:span text:style-name="T26">data</text:span><text:span text:style-name="T106"> <text:tab/></text:span></text:h>
            </text:list-item>
            <text:list-item>
              <text:p text:style-name="P44"><text:span text:style-name="T26">il</text:span><text:span text:style-name="T98"> </text:span><text:span text:style-name="T26">requisito</text:span><text:span text:style-name="T98"> (3 figli </text:span><text:span text:style-name="T26">minori)</text:span><text:span text:style-name="T98"> </text:span><text:span text:style-name="T122"><text:s/></text:span><text:span text:style-name="T98">è </text:span><text:span text:style-name="T26">cessato/cesserà</text:span><text:span text:style-name="T98"> a </text:span><text:span text:style-name="T26">partire</text:span><text:span text:style-name="T98"> </text:span><text:span text:style-name="T26">dalla</text:span><text:span text:style-name="T98"> </text:span><text:span text:style-name="T26">data</text:span><text:span text:style-name="T98"> </text:span><text:span text:style-name="T106"><text:s/><text:tab/></text:span></text:p>
            </text:list-item>
          </text:list>
        </text:list-item>
      </text:list>
      <text:p text:style-name="P18"/>
      <text:list xml:id="list31705415" text:continue-list="list31704590" text:style-name="WWNum7">
        <text:list-item>
          <text:p text:style-name="P54">che non è stata richiesta, né verrà richiesta, la stessa prestazione (per lo stesso anno) ad altro Comune;</text:p>
        </text:list-item>
      </text:list>
      <text:p text:style-name="P33"><text:soft-page-break/></text:p>
      <text:list xml:id="list31704199" text:continue-numbering="true" text:style-name="WWNum7">
        <text:list-item>
          <text:p text:style-name="P55">che non è stata presentata, né verrà presentata per lo stesso anno dall’altro genitore convivente, la domanda per l’Assegno in oggetto;</text:p>
        </text:list-item>
      </text:list>
      <text:p text:style-name="P27"/>
      <text:list xml:id="list31710216" text:continue-numbering="true" text:style-name="WWNum7">
        <text:list-item>
          <text:p text:style-name="P54">di comunicare tempestivamente al Comune ogni evento che determini la variazione del proprio nucleo familiare anagrafico composto dai 3 figli minori sui quali si esercita la potestà genitoriale (condizione per l’ottenimento del contributo);</text:p>
        </text:list-item>
      </text:list>
      <text:p text:style-name="P26"/>
      <text:list xml:id="list31683061" text:continue-numbering="true" text:style-name="WWNum7">
        <text:list-item>
          <text:p text:style-name="P53"><text:span text:style-name="T28">di</text:span><text:span text:style-name="T123"> </text:span><text:span text:style-name="T28">essere</text:span><text:span text:style-name="T116"> </text:span><text:span text:style-name="T28">consapevole</text:span><text:span text:style-name="T116"> </text:span><text:span text:style-name="T28">che</text:span><text:span text:style-name="T116"> </text:span><text:span text:style-name="T28">potranno</text:span><text:span text:style-name="T116"> </text:span><text:span text:style-name="T28">essere</text:span><text:span text:style-name="T116"> </text:span><text:span text:style-name="T28">eseguiti</text:span><text:span text:style-name="T123"> </text:span><text:span text:style-name="T28">controlli</text:span><text:span text:style-name="T123"> </text:span><text:span text:style-name="T28">diretti</text:span><text:span text:style-name="T123"> </text:span><text:span text:style-name="T28">ad</text:span><text:span text:style-name="T116"> </text:span><text:span text:style-name="T28">accertare</text:span><text:span text:style-name="T124"> </text:span><text:span text:style-name="T100">la</text:span><text:span text:style-name="T125"> </text:span><text:span text:style-name="T28">veridicità</text:span><text:span text:style-name="T126"> </text:span><text:span text:style-name="T100">delle</text:span><text:span text:style-name="T126"> </text:span><text:span text:style-name="T28">informazioni</text:span><text:span text:style-name="T127"> </text:span><text:span text:style-name="T28">fornite</text:span><text:span text:style-name="T126"> </text:span><text:span text:style-name="T28">ai</text:span><text:span text:style-name="T127"> </text:span><text:span text:style-name="T28">sensi</text:span><text:span text:style-name="T128"> </text:span><text:span text:style-name="T100">dell’art.</text:span><text:span text:style-name="T126"> </text:span><text:span text:style-name="T28">71</text:span><text:span text:style-name="T129"> </text:span><text:span text:style-name="T28">del</text:span><text:span text:style-name="T128"> </text:span><text:span text:style-name="T28">DPR</text:span><text:span text:style-name="T130"> </text:span><text:span text:style-name="T28">445/2000</text:span><text:span text:style-name="T129"> </text:span><text:span text:style-name="T100">e</text:span><text:span text:style-name="T129"> </text:span><text:span text:style-name="T28">dei</text:span><text:span text:style-name="T126"> </text:span><text:span text:style-name="T100">D.lgs</text:span><text:span text:style-name="T131"> </text:span><text:span text:style-name="T28">109/1998</text:span><text:span text:style-name="T100"> e </text:span><text:span text:style-name="T28">130/2000</text:span><text:span text:style-name="T100"> e s.m.i.);</text:span></text:p>
        </text:list-item>
      </text:list>
      <text:p text:style-name="P7"/>
      <text:list xml:id="list9067776582194820228" text:style-name="WWNum4">
        <text:list-item>
          <text:p text:style-name="P45"><text:span text:style-name="T29">Chiede</text:span><text:span text:style-name="T101"> </text:span><text:span text:style-name="T29">che</text:span><text:span text:style-name="T101"> il</text:span><text:span text:style-name="T110"> </text:span><text:span text:style-name="T29">pagamento</text:span><text:span text:style-name="T101"> </text:span><text:span text:style-name="T87">venga</text:span><text:span text:style-name="T101"> </text:span><text:span text:style-name="T29">effettuato</text:span><text:span text:style-name="T101"> </text:span><text:span text:style-name="T29">tramite:</text:span><text:span text:style-name="T110"> </text:span><text:span text:style-name="T30">(barrare</text:span><text:span text:style-name="T104"> </text:span><text:span text:style-name="T30">la</text:span><text:span text:style-name="T104"> </text:span><text:span text:style-name="T30">voce</text:span><text:span text:style-name="T104"> </text:span><text:span text:style-name="T30">che</text:span><text:span text:style-name="T104"> </text:span><text:span text:style-name="T30">interessa)</text:span></text:p>
        </text:list-item>
      </text:list>
      <text:list xml:id="list6938288150610828535" text:style-name="WWNum8">
        <text:list-item>
          <text:p text:style-name="P50"><text:span text:style-name="T37">codice</text:span><text:span text:style-name="T66"> </text:span><text:span text:style-name="T64">IBAN</text:span><text:span text:style-name="T66"> </text:span><text:span text:style-name="T37">per</text:span><text:span text:style-name="T67"> </text:span><text:span text:style-name="T37">accredito</text:span><text:span text:style-name="T68"> </text:span><text:span text:style-name="T37">bancario/postale<text:tab/></text:span></text:p>
        </text:list-item>
      </text:list>
      <text:p text:style-name="P34"/>
      <text:list xml:id="list31683153" text:continue-numbering="true" text:style-name="WWNum8">
        <text:list-item>
          <text:p text:style-name="P50"><text:span text:style-name="T37">codice</text:span><text:span text:style-name="T56"> </text:span><text:span text:style-name="T64">IBAN</text:span><text:span text:style-name="T56"> </text:span><text:span text:style-name="T37">per</text:span><text:span text:style-name="T68"> </text:span><text:span text:style-name="T37">accredito</text:span><text:span text:style-name="T70"> </text:span><text:span text:style-name="T37">libretto</text:span><text:span text:style-name="T56"> </text:span><text:span text:style-name="T37">postale</text:span></text:p>
        </text:list-item>
      </text:list>
      <text:p text:style-name="P21"/>
      <text:p text:style-name="P10"/>
      <text:p text:style-name="P22"/>
      <text:p text:style-name="P23"><text:span text:style-name="T28">(</text:span><text:span text:style-name="T7">il</text:span><text:span text:style-name="T9"> </text:span><text:span text:style-name="T7">c/c</text:span><text:span text:style-name="T10"> </text:span><text:span text:style-name="T7">deve</text:span><text:span text:style-name="T9"> </text:span><text:span text:style-name="T7">essere</text:span><text:span text:style-name="T10"> </text:span><text:span text:style-name="T7">intestato</text:span><text:span text:style-name="T11"> </text:span><text:span text:style-name="T7">all’</text:span><text:span text:style-name="T11"> </text:span><text:span text:style-name="T7">istante</text:span><text:span text:style-name="T10"> </text:span><text:span text:style-name="T4">o</text:span><text:span text:style-name="T11"> </text:span><text:span text:style-name="T7">cointestato.</text:span><text:span text:style-name="T12"> </text:span><text:span text:style-name="T7">Riportare</text:span><text:span text:style-name="T10"> </text:span><text:span text:style-name="T7">il</text:span><text:span text:style-name="T13"> </text:span><text:span text:style-name="T7">codice</text:span><text:span text:style-name="T14"> </text:span><text:span text:style-name="T7">in</text:span><text:span text:style-name="T10"> </text:span><text:span text:style-name="T4">modo</text:span><text:span text:style-name="T10"> </text:span><text:span text:style-name="T7">chiaro</text:span><text:span text:style-name="T13"> </text:span><text:span text:style-name="T4">e</text:span><text:span text:style-name="T15"> </text:span><text:span text:style-name="T7">leggibile.</text:span><text:span text:style-name="T16"> </text:span><text:span text:style-name="T7">Il</text:span><text:span text:style-name="T17"> </text:span><text:span text:style-name="T4">Comune</text:span><text:span text:style-name="T18"> </text:span><text:span text:style-name="T4">non</text:span><text:span text:style-name="T17"> </text:span><text:span text:style-name="T7">risponde</text:span><text:span text:style-name="T16"> </text:span><text:span text:style-name="T7">per</text:span><text:span text:style-name="T19"> </text:span><text:span text:style-name="T7">eventuali</text:span><text:span text:style-name="T20"> </text:span><text:span text:style-name="T7">errori</text:span><text:span text:style-name="T20"> </text:span><text:span text:style-name="T4">di</text:span><text:span text:style-name="T20"> </text:span><text:span text:style-name="T7">compilazione</text:span><text:span text:style-name="T21"> </text:span><text:span text:style-name="T4">e</text:span><text:span text:style-name="T19"> </text:span><text:span text:style-name="T4">non</text:span><text:span text:style-name="T18"> </text:span><text:span text:style-name="T7">si</text:span><text:span text:style-name="T20"> </text:span><text:span text:style-name="T7">attiverà</text:span><text:span text:style-name="T20"> </text:span><text:span text:style-name="T7">al</text:span><text:span text:style-name="T19"> </text:span><text:span text:style-name="T7">fine</text:span><text:span text:style-name="T20"> </text:span><text:span text:style-name="T4">di</text:span><text:span text:style-name="T20"> </text:span><text:span text:style-name="T4">una</text:span><text:span text:style-name="T22"> </text:span><text:span text:style-name="T7">eventuale</text:span><text:span text:style-name="T23"> </text:span><text:span text:style-name="T7">rettifica,</text:span><text:span text:style-name="T24"> </text:span><text:span text:style-name="T7">onere</text:span><text:span text:style-name="T23"> </text:span><text:span text:style-name="T4">a</text:span><text:span text:style-name="T23"> </text:span><text:span text:style-name="T7">carico</text:span><text:span text:style-name="T25"> </text:span><text:span text:style-name="T7">dell’istante).</text:span></text:p>
      <text:p text:style-name="P3"/>
      <text:p text:style-name="P24"/>
      <text:h text:style-name="P36" text:outline-level="4"><text:span text:style-name="T26">Si</text:span><text:span text:style-name="T98"> </text:span><text:span text:style-name="T26">allega</text:span><text:span text:style-name="T98"> </text:span><text:span text:style-name="T26">alla</text:span><text:span text:style-name="T98"> </text:span><text:span text:style-name="T26">presente</text:span><text:span text:style-name="T98"> :</text:span></text:h>
      <text:list xml:id="list6259157560490959203" text:style-name="WWNum10">
        <text:list-item>
          <text:p text:style-name="P57"><text:span text:style-name="T62">Fotocopia</text:span><text:span text:style-name="T72"> </text:span><text:span text:style-name="T62">Attestazione</text:span><text:span text:style-name="T69"> </text:span><text:span text:style-name="T42">I.S.E.E.</text:span><text:span text:style-name="T62"> </text:span><text:span text:style-name="T42">+</text:span><text:span text:style-name="T58"> </text:span><text:span text:style-name="T62">DSU (rilasciata dopo il 15.01.2022)(dichiarare anche il reddito del coniuge non legalmente separato e non convivente) </text:span></text:p>
        </text:list-item>
        <text:list-item>
          <text:p text:style-name="P51"><text:span text:style-name="T63">Fotocopia</text:span><text:span text:style-name="T51"> <text:s/></text:span><text:span text:style-name="T63">documento</text:span><text:span text:style-name="T73"> </text:span><text:span text:style-name="T63">d’</text:span><text:span text:style-name="T74"> <text:s/></text:span><text:span text:style-name="T63">identità</text:span><text:span text:style-name="T74"> <text:s text:c="3"/></text:span><text:span text:style-name="T63">in <text:s/></text:span><text:span text:style-name="T73"><text:s/></text:span><text:span text:style-name="T63">corso <text:s/></text:span><text:span text:style-name="T74"><text:s/></text:span><text:span text:style-name="T63">di</text:span><text:span text:style-name="T74"> <text:s text:c="2"/></text:span><text:span text:style-name="T63">validità</text:span></text:p>
        </text:list-item>
        <text:list-item>
          <text:p text:style-name="P58"><text:span text:style-name="T35">Fotocopia</text:span><text:span text:style-name="T41"> </text:span><text:span text:style-name="T35">permesso</text:span><text:span text:style-name="T41"> </text:span><text:span text:style-name="T35">di</text:span><text:span text:style-name="T41"> soggiorno </text:span><text:span text:style-name="T35">di</text:span><text:span text:style-name="T41"> </text:span><text:span text:style-name="T35">lunga</text:span><text:span text:style-name="T41"> </text:span><text:span text:style-name="T35">durata</text:span><text:span text:style-name="T41"> o Rifugiato </text:span><text:span text:style-name="T35">Politico/Protezione</text:span><text:span text:style-name="T41"> </text:span><text:span text:style-name="T35">sussidiaria.</text:span></text:p>
        </text:list-item>
      </text:list>
      <text:p text:style-name="P28"/>
      <text:p text:style-name="P29"><text:span text:style-name="T37">CONSENSO</text:span><text:span text:style-name="T75"> </text:span><text:span text:style-name="T44">AL</text:span><text:span text:style-name="T76"> </text:span><text:span text:style-name="T37">TRATTAMENTO</text:span><text:span text:style-name="T75"> </text:span><text:span text:style-name="T44">E</text:span><text:span text:style-name="T76"> </text:span><text:span text:style-name="T37">COMUNICAZIONE</text:span><text:span text:style-name="T76"> </text:span><text:span text:style-name="T44">DI</text:span><text:span text:style-name="T76"> </text:span><text:span text:style-name="T37">DATI</text:span><text:span text:style-name="T77"> </text:span><text:span text:style-name="T37">PERSONALI</text:span><text:span text:style-name="T78"> </text:span><text:span text:style-name="T44">E</text:span><text:span text:style-name="T78"> </text:span><text:span text:style-name="T37">SENSIBILI</text:span></text:p>
      <text:p text:style-name="P35"><text:span text:style-name="T38">Preso</text:span><text:span text:style-name="T79"> </text:span><text:span text:style-name="T45">atto</text:span><text:span text:style-name="T79"> </text:span><text:span text:style-name="T38">dell’informativa</text:span><text:span text:style-name="T79"> </text:span><text:span text:style-name="T45">ai </text:span><text:span text:style-name="T38">sensi</text:span><text:span text:style-name="T79"> </text:span><text:span text:style-name="T38">del</text:span><text:span text:style-name="T80"> </text:span><text:span text:style-name="T38">D.lgs. </text:span><text:span text:style-name="T45">196/03</text:span><text:span text:style-name="T38"> </text:span><text:span text:style-name="T45">allegata </text:span><text:span text:style-name="T38">alla presente,</text:span><text:span text:style-name="T65"> </text:span><text:span text:style-name="T38">io</text:span><text:span text:style-name="T45"> </text:span><text:span text:style-name="T38">sottoscritta </text:span><text:span text:style-name="T65">esprimo</text:span><text:span text:style-name="T45"> </text:span><text:span text:style-name="T38">il</text:span><text:span text:style-name="T80"> mio</text:span><text:span text:style-name="T45"> </text:span><text:span text:style-name="T38">consenso</text:span><text:span text:style-name="T81"> </text:span><text:span text:style-name="T45">al </text:span><text:span text:style-name="T38">trattamento/comunicazione/diffusione</text:span><text:span text:style-name="T45"> </text:span><text:span text:style-name="T38">dei</text:span><text:span text:style-name="T82"> </text:span><text:span text:style-name="T65">miei</text:span><text:span text:style-name="T83"> </text:span><text:span text:style-name="T45">dati</text:span><text:span text:style-name="T83"> </text:span><text:span text:style-name="T38">personali</text:span><text:span text:style-name="T83"> </text:span><text:span text:style-name="T45">e</text:span><text:span text:style-name="T82"> </text:span><text:span text:style-name="T38">sensibili</text:span><text:span text:style-name="T83"> </text:span><text:span text:style-name="T38">anche</text:span><text:span text:style-name="T82"> </text:span><text:span text:style-name="T45">con</text:span><text:span text:style-name="T82"> </text:span><text:span text:style-name="T38">strumenti</text:span><text:span text:style-name="T83"> </text:span><text:span text:style-name="T38">informatici</text:span><text:span text:style-name="T84"> </text:span><text:span text:style-name="T65">limitatamente</text:span><text:span text:style-name="T71"> </text:span><text:span text:style-name="T38">nell’ambito</text:span><text:span text:style-name="T54"> </text:span><text:span text:style-name="T38">del</text:span><text:span text:style-name="T71"> </text:span><text:span text:style-name="T38">procedimento</text:span><text:span text:style-name="T59"> </text:span><text:span text:style-name="T38">per</text:span><text:span text:style-name="T71"> </text:span><text:span text:style-name="T38">il</text:span><text:span text:style-name="T71"> </text:span><text:span text:style-name="T38">quale</text:span><text:span text:style-name="T54"> </text:span><text:span text:style-name="T38">la</text:span><text:span text:style-name="T54"> </text:span><text:span text:style-name="T38">presente</text:span><text:span text:style-name="T71"> </text:span><text:span text:style-name="T38">dichiarazione</text:span><text:span text:style-name="T54"> </text:span><text:span text:style-name="T38">viene</text:span><text:span text:style-name="T71"> </text:span><text:span text:style-name="T45">resa.</text:span></text:p>
      <text:p text:style-name="P30"/>
      <text:p text:style-name="P29"><text:span text:style-name="T35">Distinti</text:span><text:span text:style-name="T85"> </text:span><text:span text:style-name="T41">saluti.</text:span></text:p>
      <text:p text:style-name="P31"/>
      <text:p text:style-name="P32"><text:span text:style-name="T41">San Giorgio a Cremano, lì </text:span><text:span text:style-name="T49"><text:s/></text:span><text:span text:style-name="T48"><text:tab/></text:span></text:p>
      <text:p text:style-name="P25"><text:tab/><text:tab/>FIRMA _____________________________________</text:p>
      <text:p text:style-name="P25"/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Helvetica1" svg:font-family="Helvetic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.268cm" fo:margin-right="0cm" fo:text-indent="0cm" style:auto-text-indent="false"/>
      <style:text-properties style:font-name="Times New Roman" fo:font-size="9pt" style:font-name-asian="Times New Roman1" style:font-size-asian="9pt" style:font-size-complex="9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olo_20_11" style:display-name="Titolo 11" style:family="paragraph" style:parent-style-name="Standard" style:default-outline-level="2">
      <style:paragraph-properties fo:margin-left="0.196cm" fo:margin-right="0cm" fo:text-indent="0cm" style:auto-text-indent="false"/>
      <style:text-properties style:font-name="Helvetica" fo:font-size="12pt" style:font-name-asian="Helvetica1" style:font-size-asian="12pt" style:font-size-complex="12pt"/>
    </style:style>
    <style:style style:name="Titolo_20_21" style:display-name="Titolo 21" style:family="paragraph" style:parent-style-name="Standard" style:default-outline-level="3">
      <style:paragraph-properties fo:margin-left="8.158cm" fo:margin-right="0cm" fo:text-indent="0cm" style:auto-text-indent="false"/>
      <style:text-properties style:font-name="Helvetica" fo:font-weight="bold" style:font-name-asian="Helvetica1" style:font-weight-asian="bold" style:font-weight-complex="bold"/>
    </style:style>
    <style:style style:name="Titolo_20_31" style:display-name="Titolo 31" style:family="paragraph" style:parent-style-name="Standard" style:default-outline-level="4">
      <style:paragraph-properties fo:margin-left="0.196cm" fo:margin-right="0cm" fo:text-indent="0cm" style:auto-text-indent="false"/>
      <style:text-properties style:font-name="Helvetica" style:font-name-asian="Helvetica1"/>
    </style:style>
    <style:style style:name="Titolo_20_41" style:display-name="Titolo 41" style:family="paragraph" style:parent-style-name="Standard" style:default-outline-level="5">
      <style:paragraph-properties fo:margin-left="0.903cm" fo:margin-right="0cm" fo:text-indent="-0.635cm" style:auto-text-indent="false"/>
      <style:text-properties style:font-name="Times New Roman" fo:font-size="9pt" fo:font-weight="bold" style:font-name-asian="Times New Roman1" style:font-size-asian="9pt" style:font-weight-asian="bold" style:font-size-complex="9pt" style:font-weight-complex="bold"/>
    </style:style>
    <style:style style:name="List_20_Paragraph" style:display-name="List Paragraph" style:family="paragraph" style:parent-style-name="Standard" style:default-outline-level="" style:list-style-name=""/>
    <style:style style:name="Table_20_Paragraph" style:display-name="Table Paragraph" style:family="paragraph" style:parent-style-name="Standard" style:default-outline-level="" style:list-style-name=""/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fo:font-size="9pt" style:font-name-asian="Times New Roman1" style:font-size-asian="9pt" style:font-size-complex="9pt" style:text-scale="99%"/>
    </style:style>
    <style:style style:name="ListLabel_20_2" style:display-name="ListLabel 2" style:family="text">
      <style:text-properties fo:font-size="9pt" fo:letter-spacing="-0.004cm" fo:font-weight="bold" style:font-name-asian="Times New Roman1" style:font-size-asian="9pt" style:font-weight-asian="bold" style:font-size-complex="9pt" style:font-weight-complex="bold" style:text-scale="99%"/>
    </style:style>
    <style:style style:name="ListLabel_20_3" style:display-name="ListLabel 3" style:family="text">
      <style:text-properties fo:font-size="12pt" style:font-name-asian="Symbol1" style:font-size-asian="12pt" style:font-size-complex="12pt" style:text-scale="99%"/>
    </style:style>
    <style:style style:name="ListLabel_20_4" style:display-name="ListLabel 4" style:family="text">
      <style:text-properties fo:font-size="11pt" fo:letter-spacing="-0.002cm" fo:font-weight="bold" style:font-name-asian="Helvetica1" style:font-size-asian="11pt" style:font-weight-asian="bold" style:font-size-complex="11pt" style:font-weight-complex="bold"/>
    </style:style>
    <style:style style:name="ListLabel_20_5" style:display-name="ListLabel 5" style:family="text">
      <style:text-properties fo:font-size="11pt" style:font-name-asian="Symbol1" style:font-size-asian="11pt" style:font-size-complex="11pt" style:text-scale="220%"/>
    </style:style>
    <style:style style:name="ListLabel_20_6" style:display-name="ListLabel 6" style:family="text">
      <style:text-properties fo:font-weight="bold" style:font-weight-asian="bold" style:font-name-complex="Calibri1"/>
    </style:style>
    <style:style style:name="ListLabel_20_7" style:display-name="ListLabel 7" style:family="text">
      <style:text-properties style:font-name-complex="Courier New1"/>
    </style:style>
    <style:style style:name="ListLabel_20_8" style:display-name="ListLabel 8" style:family="text">
      <style:text-properties fo:font-size="9pt" fo:letter-spacing="-0.004cm" fo:font-weight="bold" style:font-size-asian="9pt" style:font-weight-asian="bold" style:font-size-complex="9pt" style:font-weight-complex="bold" style:text-scale="99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0.903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4.411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167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7.922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677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3.185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9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)" style:num-format="a">
        <style:list-level-properties text:list-level-position-and-space-mode="label-alignment">
          <style:list-level-label-alignment text:label-followed-by="listtab" fo:text-indent="-0.635cm" fo:margin-left="0.903cm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4.411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167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7.922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677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3.185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9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187cm" fo:margin-left="1.783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187cm" fo:margin-left="3.45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187cm" fo:margin-left="5.115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187cm" fo:margin-left="6.782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187cm" fo:margin-left="8.449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187cm" fo:margin-left="10.116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187cm" fo:margin-left="11.783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187cm" fo:margin-left="13.45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187cm" fo:margin-left="15.1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fo:text-indent="-0.318cm" fo:margin-left="0.755cm"/>
        </style:list-level-properties>
        <style:text-properties style:font-name="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18cm" fo:margin-left="2.517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18cm" fo:margin-left="4.281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18cm" fo:margin-left="6.043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18cm" fo:margin-left="7.805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18cm" fo:margin-left="9.567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18cm" fo:margin-left="11.329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18cm" fo:margin-left="13.092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18cm" fo:margin-left="14.85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4" style:num-suffix="." style:num-format="1" text:start-value="3">
        <style:list-level-properties text:list-level-position-and-space-mode="label-alignment">
          <style:list-level-label-alignment text:label-followed-by="listtab" fo:text-indent="-0.437cm" fo:margin-left="0.833cm"/>
        </style:list-level-properties>
      </text:list-level-style-number>
      <text:list-level-style-bullet text:level="2" text:style-name="ListLabel_20_5" style:num-suffix="" text:bullet-char="">
        <style:list-level-properties text:list-level-position-and-space-mode="label-alignment">
          <style:list-level-label-alignment text:label-followed-by="listtab" fo:text-indent="-0.437cm" fo:margin-left="3.134cm"/>
        </style:list-level-properties>
        <style:text-properties style:font-name="Symbol"/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437cm" fo:margin-left="4.828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437cm" fo:margin-left="6.523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437cm" fo:margin-left="8.216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437cm" fo:margin-left="9.91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437cm" fo:margin-left="11.603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437cm" fo:margin-left="13.298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437cm" fo:margin-left="14.99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101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37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64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911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18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45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721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99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2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1.46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73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00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276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54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81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086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35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62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" text:bullet-char="">
        <style:list-level-properties text:list-level-position-and-space-mode="label-alignment">
          <style:list-level-label-alignment text:label-followed-by="listtab" fo:text-indent="-0.635cm" fo:margin-left="2.431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3.70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97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241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7.51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78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051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1.32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59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1.46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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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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" text:bullet-char="">
        <style:list-level-properties text:list-level-position-and-space-mode="label-alignment">
          <style:list-level-label-alignment text:label-followed-by="listtab" fo:text-indent="-0.635cm" fo:margin-left="3.979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5.249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6.519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7.789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9.059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10.32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1.59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2.869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4.13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1.074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2.88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4.701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6.514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8.326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1.952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3.76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8" style:num-suffix=")" style:num-format="a">
        <style:list-level-properties text:list-level-position-and-space-mode="label-alignment">
          <style:list-level-label-alignment text:label-followed-by="listtab" fo:text-indent="-0.635cm" fo:margin-left="0.833cm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2.489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4.145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5.8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7.456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112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0.769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2.42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07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64cm" fo:margin-bottom="0.494cm" fo:margin-left="2.54cm" fo:margin-right="1.305cm" style:writing-mode="lr-tb" style:layout-grid-color="#c0c0c0" style:layout-grid-lines="2804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Microsoft Word - MODULO DOMANDA ASSEGNO NUCLEO FAMILIARE.doc</dc:title>
    <meta:initial-creator>BrottoSabina</meta:initial-creator>
    <meta:editing-cycles>3</meta:editing-cycles>
    <meta:print-date>2020-03-03T10:25:00</meta:print-date>
    <meta:creation-date>2020-03-03T10:34:00</meta:creation-date>
    <dc:date>2022-01-19T14:38:56.96</dc:date>
    <meta:editing-duration>PT1S</meta:editing-duration>
    <meta:generator>OpenOffice/4.1.7$Win32 OpenOffice.org_project/417m1$Build-9800</meta:generator>
    <meta:document-statistic meta:table-count="0" meta:image-count="0" meta:object-count="0" meta:page-count="2" meta:paragraph-count="41" meta:word-count="614" meta:character-count="4197"/>
    <meta:user-defined meta:name="AppVersion">16.0000</meta:user-defined>
    <meta:user-defined meta:name="Company">Comex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